
<file path=META-INF/manifest.xml><?xml version="1.0" encoding="utf-8"?>
<manifest:manifest xmlns:manifest="urn:oasis:names:tc:opendocument:xmlns:manifest:1.0">
  <manifest:file-entry manifest:full-path="/" manifest:media-type="application/vnd.oasis.opendocument.presentation"/>
  <manifest:file-entry manifest:full-path="Thumbnails/thumbnail.png" manifest:media-type="image/png"/>
  <manifest:file-entry manifest:full-path="META-INF/manifest.xml" manifest:media-type="text/xml"/>
  <manifest:file-entry manifest:full-path="content.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ext" style:name="a1617">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18">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1">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62">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4">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65">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7">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68">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0">
      <style:text-properties fo:font-variant="normal" fo:text-transform="none" fo:color="#404040" style:text-line-through-type="none" style:text-line-through-style="none" style:text-line-through-width="auto" style:text-line-through-color="font-color" style:text-position="0% 100%" fo:font-family="Century Gothic"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61">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3">
      <style:text-properties fo:font-variant="normal" fo:text-transform="none" fo:color="#404040" style:text-line-through-type="none" style:text-line-through-style="none" style:text-line-through-width="auto" style:text-line-through-color="font-color" style:text-position="0% 100%" fo:font-family="Century Gothic"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64">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721">
      <style:drawing-page-properties draw:fill="gradient" draw:fill-gradient-name="a172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22">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drawing-page" style:name="a1568">
      <style:drawing-page-properties draw:fill="gradient" draw:fill-gradient-name="a1567"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7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9">
      <style:text-properties fo:font-variant="normal" fo:text-transform="none" fo:color="#404040" style:text-line-through-type="none" style:text-line-through-style="none" style:text-line-through-width="auto" style:text-line-through-color="font-color" style:text-position="0% 100%" fo:font-family="Century Gothic"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24">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7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6">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7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620">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21">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3">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24">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6">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27">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0">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9">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71">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3">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74">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6">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77">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9">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70">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2">
      <style:text-properties fo:font-variant="normal" fo:text-transform="none" fo:color="#404040" style:text-line-through-type="none" style:text-line-through-style="none" style:text-line-through-width="auto" style:text-line-through-color="font-color" style:text-position="0% 100%" fo:font-family="Century Gothic"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73">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5">
      <style:text-properties fo:font-variant="normal" fo:text-transform="none" fo:color="#404040" style:text-line-through-type="none" style:text-line-through-style="none" style:text-line-through-width="auto" style:text-line-through-color="font-color" style:text-position="0% 100%" fo:font-family="Century Gothic"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730">
      <style:drawing-page-properties draw:fill="gradient" draw:fill-gradient-name="a1729"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576">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1">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7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8">
      <style:text-properties fo:font-variant="normal" fo:text-transform="none" fo:color="#404040" style:text-line-through-type="none" style:text-line-through-style="none" style:text-line-through-width="auto" style:text-line-through-color="font-color" style:text-position="0% 100%" fo:font-family="Century Gothic"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33">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579">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5">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7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3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1739">
      <style:drawing-page-properties draw:fill="gradient" draw:fill-gradient-name="a1738"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630">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2">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33">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5">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36">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8">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80">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9">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2">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83">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5">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86">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34">
      <style:drawing-page-properties draw:fill="gradient" draw:fill-gradient-name="a1533"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35">
      <style:text-properties fo:font-variant="normal" fo:text-transform="none" fo:color="#262626" style:text-line-through-type="none" style:text-line-through-style="none" style:text-line-through-width="auto" style:text-line-through-color="font-color" style:text-position="0% 100%" fo:font-family="Century Gothic" fo:font-size="0.75in" style:font-size-asian="0.75in" style:font-size-complex="0.7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8">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36">
      <style:text-properties fo:font-variant="normal" fo:text-transform="none" fo:color="#262626" style:text-line-through-type="none" style:text-line-through-style="none" style:text-line-through-width="auto" style:text-line-through-color="font-color" style:text-position="0% 100%" fo:font-family="Century Gothic"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9">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3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3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581">
      <style:text-properties fo:font-variant="normal" fo:text-transform="none" fo:color="#404040" style:text-line-through-type="none" style:text-line-through-style="none" style:text-line-through-width="auto" style:text-line-through-color="font-color" style:text-position="0% 100%" fo:font-family="Century Gothic"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539" style:parent-style-name="Graphics">
      <style:graphic-properties draw:fill="none" draw:stroke="none"/>
    </style:style>
    <style:style style:family="paragraph" style:name="a1582">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4">
      <style:text-properties fo:font-variant="normal" fo:text-transform="none" fo:color="#404040" style:text-line-through-type="none" style:text-line-through-style="none" style:text-line-through-width="auto" style:text-line-through-color="font-color" style:text-position="0% 100%" fo:font-family="Century Gothic"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85">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0">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7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7">
      <style:text-properties fo:font-variant="normal" fo:text-transform="none" fo:color="#404040" style:text-line-through-type="none" style:text-line-through-style="none" style:text-line-through-width="auto" style:text-line-through-color="font-color" style:text-position="0% 100%" fo:font-family="Century Gothic"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42">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588">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4">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7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4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1748">
      <style:drawing-page-properties draw:fill="gradient" draw:fill-gradient-name="a1747"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49">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41">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42">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4">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45">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649">
      <style:drawing-page-properties draw:fill="gradient" draw:fill-gradient-name="a1648"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91">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92">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41">
      <style:drawing-page-properties draw:fill="gradient" draw:fill-gradient-name="a154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42">
      <style:text-properties fo:font-variant="normal" fo:text-transform="none" fo:color="#404040" style:text-line-through-type="none" style:text-line-through-style="none" style:text-line-through-width="auto" style:text-line-through-color="font-color" style:text-position="0% 100%" fo:font-family="Century Gothic"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94">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43">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5">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5">
      <style:text-properties fo:font-variant="normal" fo:text-transform="none" fo:color="#404040" style:text-line-through-type="none" style:text-line-through-style="none" style:text-line-through-width="auto" style:text-line-through-color="font-color" style:text-position="0% 100%" fo:font-family="Century Gothic"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97">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7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546">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8">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02">
      <style:drawing-page-properties draw:fill="gradient" draw:fill-gradient-name="a1701"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48">
      <style:text-properties fo:font-variant="normal" fo:text-transform="none" fo:color="#404040" style:text-line-through-type="none" style:text-line-through-style="none" style:text-line-through-width="auto" style:text-line-through-color="font-color" style:text-position="0% 100%" fo:font-family="Century Gothic"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90">
      <style:text-properties fo:font-variant="normal" fo:text-transform="none" fo:color="#404040" style:text-line-through-type="none" style:text-line-through-style="none" style:text-line-through-width="auto" style:text-line-through-color="font-color" style:text-position="0% 100%" fo:font-family="Century Gothic"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03">
      <style:text-properties fo:font-variant="normal" fo:text-transform="none" fo:color="#ff0000" style:text-line-through-type="none" style:text-line-through-style="none" style:text-line-through-width="auto" style:text-line-through-color="font-color" style:text-position="0% 100%" fo:font-family="Century Gothic" fo:font-size="0.38889in" style:font-size-asian="0.38889in" style:font-size-complex="0.38889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549">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1">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4">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6">
      <style:text-properties fo:font-variant="normal" fo:text-transform="none" fo:color="#ff0000" style:text-line-through-type="none" style:text-line-through-style="none" style:text-line-through-width="auto" style:text-line-through-color="font-color" style:text-position="0% 100%" fo:font-family="Century Gothic" fo:font-size="0.38889in" style:font-size-asian="0.38889in" style:font-size-complex="0.38889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93">
      <style:text-properties fo:font-variant="normal" fo:text-transform="none" fo:color="#404040" style:text-line-through-type="none" style:text-line-through-style="none" style:text-line-through-width="auto" style:text-line-through-color="font-color" style:text-position="0% 100%" fo:font-family="Century Gothic"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07">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4">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0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51">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96">
      <style:text-properties fo:font-variant="normal" fo:text-transform="none" fo:color="#404040" style:text-line-through-type="none" style:text-line-through-style="none" style:text-line-through-width="auto" style:text-line-through-color="font-color" style:text-position="0% 100%" fo:font-family="Century Gothic"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97">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0">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3">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99">
      <style:text-properties fo:font-variant="normal" fo:text-transform="none" fo:color="#404040" style:text-line-through-type="none" style:text-line-through-style="none" style:text-line-through-width="auto" style:text-line-through-color="font-color" style:text-position="0% 100%" fo:font-family="Century Gothic"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2">
      <style:text-properties fo:font-variant="normal" fo:text-transform="none" fo:color="#404040" style:text-line-through-type="none" style:text-line-through-style="none" style:text-line-through-width="auto" style:text-line-through-color="font-color" style:text-position="0% 100%" fo:font-family="Century Gothic"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03">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5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605">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757">
      <style:drawing-page-properties draw:fill="gradient" draw:fill-gradient-name="a1756"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606">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8">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7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0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50">
      <style:text-properties fo:font-variant="normal" fo:text-transform="none" fo:color="#ff0000" style:text-line-through-type="none" style:text-line-through-style="none" style:text-line-through-width="auto" style:text-line-through-color="font-color" style:text-position="0% 100%" fo:font-family="Calibri" fo:font-size="0.75in" style:font-size-asian="0.75in" style:font-size-complex="0.7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6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5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1654">
      <style:drawing-page-properties draw:fill="gradient" draw:fill-gradient-name="a1653"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55">
      <style:text-properties fo:font-variant="normal" fo:text-transform="none" fo:color="#262626" style:text-line-through-type="none" style:text-line-through-style="none" style:text-line-through-width="auto" style:text-line-through-color="font-color" style:text-position="0% 100%" fo:font-family="Century Gothic" fo:font-size="0.38889in" style:font-size-asian="0.38889in" style:font-size-complex="0.38889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5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58">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59">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1">
      <style:text-properties fo:font-variant="normal" fo:text-transform="none" fo:color="#404040" style:text-line-through-type="none" style:text-line-through-style="none" style:text-line-through-width="auto" style:text-line-through-color="font-color" style:text-position="0% 100%" fo:font-family="Century Gothic"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52">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4">
      <style:text-properties fo:font-variant="normal" fo:text-transform="none" fo:color="#404040" style:text-line-through-type="none" style:text-line-through-style="none" style:text-line-through-width="auto" style:text-line-through-color="font-color" style:text-position="0% 100%" fo:font-family="Century Gothic"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55">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11">
      <style:drawing-page-properties draw:fill="gradient" draw:fill-gradient-name="a171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57">
      <style:text-properties fo:font-variant="normal" fo:text-transform="none" fo:color="#404040" style:text-line-through-type="none" style:text-line-through-style="none" style:text-line-through-width="auto" style:text-line-through-color="font-color" style:text-position="0% 100%" fo:font-family="Century Gothic"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12">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558">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4">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7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6">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71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0">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171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7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10">
      <style:drawing-page-properties draw:fill="gradient" draw:fill-gradient-name="a1609"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62">
      <style:text-properties fo:font-variant="normal" fo:text-transform="none" fo:color="#ff0000" style:text-line-through-type="none" style:text-line-through-style="none" style:text-line-through-width="auto" style:text-line-through-color="font-color" style:text-position="0% 100%" fo:font-family="Calibri" fo:font-size="0.5in" style:font-size-asian="0.5in" style:font-size-complex="0.5in" fo:letter-spacing="0in" fo:language="ru" fo:country="RU"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11">
      <style:text-properties fo:font-variant="normal" fo:text-transform="none" fo:color="#262626" style:text-line-through-type="none" style:text-line-through-style="none" style:text-line-through-width="auto" style:text-line-through-color="font-color" style:text-position="0% 100%" fo:font-family="Century Gothic" fo:font-size="0.5in" style:font-size-asian="0.5in" style:font-size-complex="0.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1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6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6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14">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766">
      <style:drawing-page-properties draw:fill="gradient" draw:fill-gradient-name="a1765"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615">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67" style:parent-style-name="Graphics">
      <style:graphic-properties draw:fill="none" fo:clip="rect(0in 0in 0in 0in)" draw:stroke="none"/>
    </style:style>
    <text:list-style style:name="a1586">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07">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96">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22">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125in"/>
      </text:list-level-style-number>
      <text:list-level-style-number text:level="7" style:num-format="">
        <style:list-level-properties text:space-before="2.625in"/>
      </text:list-level-style-number>
      <text:list-level-style-number text:level="8" style:num-format="">
        <style:list-level-properties text:space-before="3.125in"/>
      </text:list-level-style-number>
      <text:list-level-style-number text:level="9" style:num-format="">
        <style:list-level-properties text:space-before="3.625in"/>
      </text:list-level-style-number>
    </text:list-style>
    <text:list-style style:name="a1589">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99">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25">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125in"/>
      </text:list-level-style-number>
      <text:list-level-style-number text:level="7" style:num-format="">
        <style:list-level-properties text:space-before="2.625in"/>
      </text:list-level-style-number>
      <text:list-level-style-number text:level="8" style:num-format="">
        <style:list-level-properties text:space-before="3.125in"/>
      </text:list-level-style-number>
      <text:list-level-style-number text:level="9" style:num-format="">
        <style:list-level-properties text:space-before="3.625in"/>
      </text:list-level-style-number>
    </text:list-style>
    <text:list-style style:name="a1640">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125in"/>
      </text:list-level-style-number>
      <text:list-level-style-number text:level="7" style:num-format="">
        <style:list-level-properties text:space-before="2.625in"/>
      </text:list-level-style-number>
      <text:list-level-style-number text:level="8" style:num-format="">
        <style:list-level-properties text:space-before="3.125in"/>
      </text:list-level-style-number>
      <text:list-level-style-number text:level="9" style:num-format="">
        <style:list-level-properties text:space-before="3.625in"/>
      </text:list-level-style-number>
    </text:list-style>
    <text:list-style style:name="a1628">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125in"/>
      </text:list-level-style-number>
      <text:list-level-style-number text:level="7" style:num-format="">
        <style:list-level-properties text:space-before="2.625in"/>
      </text:list-level-style-number>
      <text:list-level-style-number text:level="8" style:num-format="">
        <style:list-level-properties text:space-before="3.125in"/>
      </text:list-level-style-number>
      <text:list-level-style-number text:level="9" style:num-format="">
        <style:list-level-properties text:space-before="3.625in"/>
      </text:list-level-style-number>
    </text:list-style>
    <text:list-style style:name="a1643">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125in"/>
      </text:list-level-style-number>
      <text:list-level-style-number text:level="7" style:num-format="">
        <style:list-level-properties text:space-before="2.625in"/>
      </text:list-level-style-number>
      <text:list-level-style-number text:level="8" style:num-format="">
        <style:list-level-properties text:space-before="3.125in"/>
      </text:list-level-style-number>
      <text:list-level-style-number text:level="9" style:num-format="">
        <style:list-level-properties text:space-before="3.625in"/>
      </text:list-level-style-number>
    </text:list-style>
    <text:list-style style:name="a1646">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125in"/>
      </text:list-level-style-number>
      <text:list-level-style-number text:level="7" style:num-format="">
        <style:list-level-properties text:space-before="2.625in"/>
      </text:list-level-style-number>
      <text:list-level-style-number text:level="8" style:num-format="">
        <style:list-level-properties text:space-before="3.125in"/>
      </text:list-level-style-number>
      <text:list-level-style-number text:level="9" style:num-format="">
        <style:list-level-properties text:space-before="3.625in"/>
      </text:list-level-style-number>
    </text:list-style>
    <text:list-style style:name="a1550">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60">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553">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63">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556">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66">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571">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81">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559">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69">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574">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84">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705">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577">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87">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708">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592">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595">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16">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125in"/>
      </text:list-level-style-number>
      <text:list-level-style-number text:level="7" style:num-format="">
        <style:list-level-properties text:space-before="2.625in"/>
      </text:list-level-style-number>
      <text:list-level-style-number text:level="8" style:num-format="">
        <style:list-level-properties text:space-before="3.125in"/>
      </text:list-level-style-number>
      <text:list-level-style-number text:level="9" style:num-format="">
        <style:list-level-properties text:space-before="3.625in"/>
      </text:list-level-style-number>
    </text:list-style>
    <text:list-style style:name="a1631">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125in"/>
      </text:list-level-style-number>
      <text:list-level-style-number text:level="7" style:num-format="">
        <style:list-level-properties text:space-before="2.625in"/>
      </text:list-level-style-number>
      <text:list-level-style-number text:level="8" style:num-format="">
        <style:list-level-properties text:space-before="3.125in"/>
      </text:list-level-style-number>
      <text:list-level-style-number text:level="9" style:num-format="">
        <style:list-level-properties text:space-before="3.625in"/>
      </text:list-level-style-number>
    </text:list-style>
    <text:list-style style:name="a1598">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19">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125in"/>
      </text:list-level-style-number>
      <text:list-level-style-number text:level="7" style:num-format="">
        <style:list-level-properties text:space-before="2.625in"/>
      </text:list-level-style-number>
      <text:list-level-style-number text:level="8" style:num-format="">
        <style:list-level-properties text:space-before="3.125in"/>
      </text:list-level-style-number>
      <text:list-level-style-number text:level="9" style:num-format="">
        <style:list-level-properties text:space-before="3.625in"/>
      </text:list-level-style-number>
    </text:list-style>
    <text:list-style style:name="a1634">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125in"/>
      </text:list-level-style-number>
      <text:list-level-style-number text:level="7" style:num-format="">
        <style:list-level-properties text:space-before="2.625in"/>
      </text:list-level-style-number>
      <text:list-level-style-number text:level="8" style:num-format="">
        <style:list-level-properties text:space-before="3.125in"/>
      </text:list-level-style-number>
      <text:list-level-style-number text:level="9" style:num-format="">
        <style:list-level-properties text:space-before="3.625in"/>
      </text:list-level-style-number>
    </text:list-style>
    <text:list-style style:name="a1637">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125in"/>
      </text:list-level-style-number>
      <text:list-level-style-number text:level="7" style:num-format="">
        <style:list-level-properties text:space-before="2.625in"/>
      </text:list-level-style-number>
      <text:list-level-style-number text:level="8" style:num-format="">
        <style:list-level-properties text:space-before="3.125in"/>
      </text:list-level-style-number>
      <text:list-level-style-number text:level="9" style:num-format="">
        <style:list-level-properties text:space-before="3.625in"/>
      </text:list-level-style-number>
    </text:list-style>
    <text:list-style style:name="a1544">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547">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562">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72">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565">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75">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580">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01">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90">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78">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583">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04">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693">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office:automatic-styles>
  <office:body>
    <office:presentation>
      <draw:page draw:name="Slide1" draw:style-name="a1534" draw:master-page-name="Master1-Layout1-title-Title-Slide" presentation:presentation-page-layout-name="Master1-PPL1">
        <draw:frame draw:id="id522" presentation:style-name="a1538" draw:name="Title 1" svg:x="2.25673in" svg:y="5.02539in" svg:width="9.75in" svg:height="2.47461in" presentation:class="title" presentation:placeholder="false">
          <draw:text-box>
            <text:p text:style-name="a1537" text:class-names="" text:cond-style-name=""><text:span text:style-name="a1535" text:class-names="">Каждая минута в жизни- это шанс все изменить!</text:span><text:span text:style-name="a1536" text:class-names=""/></text:p>
          </draw:text-box>
          <svg:desc/>
        </draw:frame>
        <draw:frame draw:id="id523" draw:style-name="a1539" draw:name="Рисунок 3" svg:x="2.41423in" svg:y="0in" svg:width="8.89863in" svg:height="5.79747in" style:rel-width="scale" style:rel-height="scale">
          <draw:image xlink:href="media/image1.jpeg" xlink:type="simple" xlink:show="embed" xlink:actuate="onLoad"/>
          <svg:desc>5a2101838fef95bc563c8b5237c3458a_RSZ_690.jpg</svg:desc>
        </draw:frame>
      </draw:page>
      <draw:page draw:name="Slide3" draw:style-name="a1541" draw:master-page-name="Master1-Layout2-obj-Title-and-Content" presentation:presentation-page-layout-name="Master1-PPL2">
        <draw:frame draw:id="id524" presentation:style-name="a1566" draw:name="Объект 2" svg:x="2.33548in" svg:y="0.91504in" svg:width="9.75in" svg:height="5.23189in" presentation:class="outline" presentation:placeholder="false">
          <draw:text-box>
            <text:list text:style-name="a1544">
              <text:list-item>
                <text:p text:style-name="a1543" text:class-names="" text:cond-style-name=""><text:span text:style-name="a1542" text:class-names="">У каждого из нас есть точка срыва,</text:span></text:p>
              </text:list-item>
            </text:list>
            <text:list text:style-name="a1547">
              <text:list-item>
                <text:p text:style-name="a1546" text:class-names="" text:cond-style-name=""><text:span text:style-name="a1545" text:class-names="">Когда становится на сердце тяжело, </text:span></text:p>
              </text:list-item>
            </text:list>
            <text:list text:style-name="a1550">
              <text:list-item>
                <text:p text:style-name="a1549" text:class-names="" text:cond-style-name=""><text:span text:style-name="a1548" text:class-names="">Когда нам кажется, что падаем с обрыва,</text:span></text:p>
              </text:list-item>
            </text:list>
            <text:list text:style-name="a1553">
              <text:list-item>
                <text:p text:style-name="a1552" text:class-names="" text:cond-style-name=""><text:span text:style-name="a1551" text:class-names="">И жизнь становится, как черное пятно...</text:span></text:p>
              </text:list-item>
            </text:list>
            <text:list text:style-name="a1556">
              <text:list-item>
                <text:p text:style-name="a1555" text:class-names="" text:cond-style-name=""><text:span text:style-name="a1554" text:class-names="">У каждого из нас есть луч надежды,</text:span></text:p>
              </text:list-item>
            </text:list>
            <text:list text:style-name="a1559">
              <text:list-item>
                <text:p text:style-name="a1558" text:class-names="" text:cond-style-name=""><text:span text:style-name="a1557" text:class-names="">И кто-то очень близкий и родной </text:span></text:p>
              </text:list-item>
            </text:list>
            <text:list text:style-name="a1562">
              <text:list-item>
                <text:p text:style-name="a1561" text:class-names="" text:cond-style-name=""><text:span text:style-name="a1560" text:class-names="">Не даст тебе упасть в пучину бездны,</text:span></text:p>
              </text:list-item>
            </text:list>
            <text:list text:style-name="a1565">
              <text:list-item>
                <text:p text:style-name="a1564" text:class-names="" text:cond-style-name=""><text:span text:style-name="a1563" text:class-names="">И скажет: "Ты не бойся, я с тобой!"</text:span></text:p>
              </text:list-item>
            </text:list>
          </draw:text-box>
          <svg:desc/>
        </draw:frame>
      </draw:page>
      <draw:page draw:name="Slide4" draw:style-name="a1568" draw:master-page-name="Master1-Layout2-obj-Title-and-Content" presentation:presentation-page-layout-name="Master1-PPL2">
        <draw:frame draw:id="id525" presentation:style-name="a1608" draw:name="Объект 2" svg:x="2.41423in" svg:y="0.44255in" svg:width="9.75in" svg:height="6.61491in" presentation:class="outline" presentation:placeholder="false">
          <draw:text-box>
            <text:list text:style-name="a1571">
              <text:list-item>
                <text:p text:style-name="a1570" text:class-names="" text:cond-style-name=""><text:span text:style-name="a1569" text:class-names="">К нам в гости часто заходит грусть,</text:span></text:p>
              </text:list-item>
            </text:list>
            <text:list text:style-name="a1574">
              <text:list-item>
                <text:p text:style-name="a1573" text:class-names="" text:cond-style-name=""><text:span text:style-name="a1572" text:class-names="">Проблемы рядом, проблемы всюду.</text:span></text:p>
              </text:list-item>
            </text:list>
            <text:list text:style-name="a1577">
              <text:list-item>
                <text:p text:style-name="a1576" text:class-names="" text:cond-style-name=""><text:span text:style-name="a1575" text:class-names="">И что-то давит нам вечно грудь...</text:span></text:p>
              </text:list-item>
            </text:list>
            <text:list text:style-name="a1580">
              <text:list-item>
                <text:p text:style-name="a1579" text:class-names="" text:cond-style-name=""><text:span text:style-name="a1578" text:class-names="">И очень хочется верить в чудо.</text:span></text:p>
              </text:list-item>
            </text:list>
            <text:list text:style-name="a1583">
              <text:list-item>
                <text:p text:style-name="a1582" text:class-names="" text:cond-style-name=""><text:span text:style-name="a1581" text:class-names="">И очень хочется-то тепло;</text:span></text:p>
              </text:list-item>
            </text:list>
            <text:list text:style-name="a1586">
              <text:list-item>
                <text:p text:style-name="a1585" text:class-names="" text:cond-style-name=""><text:span text:style-name="a1584" text:class-names="">И очень хочется- ту поддержку,</text:span></text:p>
              </text:list-item>
            </text:list>
            <text:list text:style-name="a1589">
              <text:list-item>
                <text:p text:style-name="a1588" text:class-names="" text:cond-style-name=""><text:span text:style-name="a1587" text:class-names="">Что прогоняет с пути все зло;</text:span></text:p>
              </text:list-item>
            </text:list>
            <text:list text:style-name="a1592">
              <text:list-item>
                <text:p text:style-name="a1591" text:class-names="" text:cond-style-name=""><text:span text:style-name="a1590" text:class-names="">Дает на счастье еще надежду. </text:span></text:p>
              </text:list-item>
            </text:list>
            <text:list text:style-name="a1595">
              <text:list-item>
                <text:p text:style-name="a1594" text:class-names="" text:cond-style-name=""><text:span text:style-name="a1593" text:class-names="">Дает нам веру идти вперед,</text:span></text:p>
              </text:list-item>
            </text:list>
            <text:list text:style-name="a1598">
              <text:list-item>
                <text:p text:style-name="a1597" text:class-names="" text:cond-style-name=""><text:span text:style-name="a1596" text:class-names="">Когда нам больно, когда нам страшно.</text:span></text:p>
              </text:list-item>
            </text:list>
            <text:list text:style-name="a1601">
              <text:list-item>
                <text:p text:style-name="a1600" text:class-names="" text:cond-style-name=""><text:span text:style-name="a1599" text:class-names="">Нам очень нужен тот, кто поймет!</text:span></text:p>
              </text:list-item>
            </text:list>
            <text:list text:style-name="a1604">
              <text:list-item>
                <text:p text:style-name="a1603" text:class-names="" text:cond-style-name=""><text:span text:style-name="a1602" text:class-names="">Кто будет радом! Нам это важно!</text:span></text:p>
              </text:list-item>
            </text:list>
            <text:list text:style-name="a1607">
              <text:list-item>
                <text:p text:style-name="a1606" text:class-names="" text:cond-style-name=""><text:span text:style-name="a1605" text:class-names=""/></text:p>
              </text:list-item>
            </text:list>
          </draw:text-box>
          <svg:desc/>
        </draw:frame>
      </draw:page>
      <draw:page draw:name="Slide5" draw:style-name="a1610" draw:master-page-name="Master1-Layout2-obj-Title-and-Content" presentation:presentation-page-layout-name="Master1-PPL2">
        <draw:frame draw:id="id526" presentation:style-name="a1613" draw:name="Заголовок 1" svg:x="2.83566in" svg:y="0.0536in" svg:width="9.74594in" svg:height="1.4008in" presentation:class="title" presentation:placeholder="false">
          <draw:text-box>
            <text:p text:style-name="a1612" text:class-names="" text:cond-style-name=""><text:span text:style-name="a1611" text:class-names=""> «Моя опора в жизни"</text:span></text:p>
          </draw:text-box>
          <svg:desc/>
        </draw:frame>
        <draw:frame draw:id="id527" presentation:style-name="a1647" draw:name="Объект 2" svg:x="2.65047in" svg:y="0.7744in" svg:width="9.75in" svg:height="6.7256in" presentation:class="outline" presentation:placeholder="false">
          <draw:text-box>
            <text:list text:style-name="a1616">
              <text:list-item>
                <text:p text:style-name="a1615" text:class-names="" text:cond-style-name=""><text:span text:style-name="a1614" text:class-names="">- В этом мире есть по крайней мере 3 человека, которые любят тебя.</text:span></text:p>
              </text:list-item>
            </text:list>
            <text:list text:style-name="a1619">
              <text:list-item>
                <text:p text:style-name="a1618" text:class-names="" text:cond-style-name=""><text:span text:style-name="a1617" text:class-names="">- Как минимум 15 человек в большей или меньшей мере любят тебя.</text:span></text:p>
              </text:list-item>
            </text:list>
            <text:list text:style-name="a1622">
              <text:list-item>
                <text:p text:style-name="a1621" text:class-names="" text:cond-style-name=""><text:span text:style-name="a1620" text:class-names="">- Одна твоя улыбка обрадует  кого-то, даже если он не любит тебя.</text:span></text:p>
              </text:list-item>
            </text:list>
            <text:list text:style-name="a1625">
              <text:list-item>
                <text:p text:style-name="a1624" text:class-names="" text:cond-style-name=""><text:span text:style-name="a1623" text:class-names="">- Каждую ночь кто-то думает о тебе перед тем, как лечь спать.</text:span></text:p>
              </text:list-item>
            </text:list>
            <text:list text:style-name="a1628">
              <text:list-item>
                <text:p text:style-name="a1627" text:class-names="" text:cond-style-name=""><text:span text:style-name="a1626" text:class-names="">- Для кого-то ты - целый мир.</text:span></text:p>
              </text:list-item>
            </text:list>
            <text:list text:style-name="a1631">
              <text:list-item>
                <text:p text:style-name="a1630" text:class-names="" text:cond-style-name=""><text:span text:style-name="a1629" text:class-names="">- Кто-то не мог бы жить без тебя.</text:span></text:p>
              </text:list-item>
            </text:list>
            <text:list text:style-name="a1634">
              <text:list-item>
                <text:p text:style-name="a1633" text:class-names="" text:cond-style-name=""><text:span text:style-name="a1632" text:class-names="">- Ты особенный и неповторимый человек.</text:span></text:p>
              </text:list-item>
            </text:list>
            <text:list text:style-name="a1637">
              <text:list-item>
                <text:p text:style-name="a1636" text:class-names="" text:cond-style-name=""><text:span text:style-name="a1635" text:class-names="">- Кто-то, о ком ты даже не знаешь, любит тебя.</text:span></text:p>
              </text:list-item>
            </text:list>
            <text:list text:style-name="a1640">
              <text:list-item>
                <text:p text:style-name="a1639" text:class-names="" text:cond-style-name=""><text:span text:style-name="a1638" text:class-names="">- Когда ты думаешь, что мир отвернулся от тебя, взгляни: скорее всего это ты отвернулся от него. </text:span></text:p>
              </text:list-item>
            </text:list>
            <text:list text:style-name="a1643">
              <text:list-item>
                <text:p text:style-name="a1642" text:class-names="" text:cond-style-name=""><text:span text:style-name="a1641" text:class-names="">- Когда ты хочешь чего-то, но думаешь, что не сможешь этого добиться, ты скорее всего этого не добьешься. Но если веришь в себя, то рано или поздно ты получишь то, что хочешь. </text:span></text:p>
              </text:list-item>
            </text:list>
            <text:list text:style-name="a1646">
              <text:list-item>
                <text:p text:style-name="a1645" text:class-names="" text:cond-style-name=""><text:span text:style-name="a1644" text:class-names="">- Вспоминай чаще о комплиментах, которые тебе говорят. Забывай злобные высказывания и насмешки. </text:span></text:p>
              </text:list-item>
            </text:list>
          </draw:text-box>
          <svg:desc/>
        </draw:frame>
      </draw:page>
      <draw:page draw:name="Slide6" draw:style-name="a1649" draw:master-page-name="Master1-Layout2-obj-Title-and-Content" presentation:presentation-page-layout-name="Master1-PPL2">
        <draw:custom-shape svg:x="2.80797in" svg:y="0.99379in" svg:width="8.18597in" svg:height="5.55371in" draw:id="id528" draw:style-name="a1652" draw:name="Прямоугольник 1">
          <svg:desc/>
          <text:p text:style-name="a1651" text:class-names="" text:cond-style-name=""><text:span text:style-name="a1650" text:class-names="">Экстренная психологическая помощь в России для детей, подростков и их родителей: <text:s text:c="16"/>8-800-2000-122</text:span></text:p>
          <draw:enhanced-geometry xmlns:dr3d="urn:oasis:names:tc:opendocument:xmlns:dr3d:1.0" draw:type="non-primitive" svg:viewBox="0 0 21600 21600" draw:enhanced-path="M 0 0 L 21600 0 21600 21600 0 21600 Z N"/>
        </draw:custom-shape>
      </draw:page>
      <draw:page draw:name="Slide7" draw:style-name="a1654" draw:master-page-name="Master1-Layout2-obj-Title-and-Content" presentation:presentation-page-layout-name="Master1-PPL2">
        <draw:frame draw:id="id529" presentation:style-name="a1657" draw:name="Заголовок 1" svg:x="2.75704in" svg:y="0.00643in" svg:width="9.74594in" svg:height="1.4008in" presentation:class="title" presentation:placeholder="false">
          <draw:text-box>
            <text:p text:style-name="a1656" text:class-names="" text:cond-style-name=""><text:span text:style-name="a1655" text:class-names="">Как распознать суицидальные намерения вашего друга или знакомого?</text:span></text:p>
          </draw:text-box>
          <svg:desc/>
        </draw:frame>
        <draw:frame draw:id="id530" presentation:style-name="a1700" draw:name="Объект 2" svg:x="2.41423in" svg:y="0.99379in" svg:width="9.75in" svg:height="6.08094in" presentation:class="outline" presentation:placeholder="false">
          <draw:text-box>
            <text:list text:style-name="a1660">
              <text:list-item>
                <text:p text:style-name="a1659" text:class-names="" text:cond-style-name=""><text:span text:style-name="a1658" text:class-names="">1. Угрозы (прямые и косвенные).</text:span></text:p>
              </text:list-item>
            </text:list>
            <text:list text:style-name="a1663">
              <text:list-item>
                <text:p text:style-name="a1662" text:class-names="" text:cond-style-name=""><text:span text:style-name="a1661" text:class-names="">2. Резкие изменения в поведении.</text:span></text:p>
              </text:list-item>
            </text:list>
            <text:list text:style-name="a1666">
              <text:list-item>
                <text:p text:style-name="a1665" text:class-names="" text:cond-style-name=""><text:span text:style-name="a1664" text:class-names="">-Колледж (падает успеваемость, прогулы).</text:span></text:p>
              </text:list-item>
            </text:list>
            <text:list text:style-name="a1669">
              <text:list-item>
                <text:p text:style-name="a1668" text:class-names="" text:cond-style-name=""><text:span text:style-name="a1667" text:class-names="">-Внешний вид.</text:span></text:p>
              </text:list-item>
            </text:list>
            <text:list text:style-name="a1672">
              <text:list-item>
                <text:p text:style-name="a1671" text:class-names="" text:cond-style-name=""><text:span text:style-name="a1670" text:class-names="">-Активность(снижается, рассеянное внимание, чрезмерная эмоциональность).</text:span></text:p>
              </text:list-item>
            </text:list>
            <text:list text:style-name="a1675">
              <text:list-item>
                <text:p text:style-name="a1674" text:class-names="" text:cond-style-name=""><text:span text:style-name="a1673" text:class-names="">-Стремление к уединению, замкнутость. </text:span></text:p>
              </text:list-item>
            </text:list>
            <text:list text:style-name="a1678">
              <text:list-item>
                <text:p text:style-name="a1677" text:class-names="" text:cond-style-name=""><text:span text:style-name="a1676" text:class-names="">-Раздача ценных вещей.</text:span></text:p>
              </text:list-item>
            </text:list>
            <text:list text:style-name="a1681">
              <text:list-item>
                <text:p text:style-name="a1680" text:class-names="" text:cond-style-name=""><text:span text:style-name="a1679" text:class-names="">-Агрессия, бунт, неповиновение.</text:span></text:p>
              </text:list-item>
            </text:list>
            <text:list text:style-name="a1684">
              <text:list-item>
                <text:p text:style-name="a1683" text:class-names="" text:cond-style-name=""><text:span text:style-name="a1682" text:class-names="">-Саморазрушающее и рискованнное поведение. </text:span></text:p>
              </text:list-item>
            </text:list>
            <text:list text:style-name="a1687">
              <text:list-item>
                <text:p text:style-name="a1686" text:class-names="" text:cond-style-name=""><text:span text:style-name="a1685" text:class-names="">-Потеря самоуважения.</text:span></text:p>
              </text:list-item>
            </text:list>
            <text:list text:style-name="a1690">
              <text:list-item>
                <text:p text:style-name="a1689" text:class-names="" text:cond-style-name=""><text:span text:style-name="a1688" text:class-names="">-Печальное настроение.</text:span></text:p>
              </text:list-item>
            </text:list>
            <text:list text:style-name="a1693">
              <text:list-item>
                <text:p text:style-name="a1692" text:class-names="" text:cond-style-name=""><text:span text:style-name="a1691" text:class-names="">-Чувство усталости.</text:span></text:p>
              </text:list-item>
            </text:list>
            <text:list text:style-name="a1696">
              <text:list-item>
                <text:p text:style-name="a1695" text:class-names="" text:cond-style-name=""><text:span text:style-name="a1694" text:class-names="">-Нарушения сна.</text:span></text:p>
              </text:list-item>
            </text:list>
            <text:list text:style-name="a1699">
              <text:list-item>
                <text:p text:style-name="a1698" text:class-names="" text:cond-style-name=""><text:span text:style-name="a1697" text:class-names="">-Злоупотребление алкоголем или наркотиками. </text:span></text:p>
              </text:list-item>
            </text:list>
          </draw:text-box>
          <svg:desc/>
        </draw:frame>
      </draw:page>
      <draw:page draw:name="Slide8" draw:style-name="a1702" draw:master-page-name="Master1-Layout2-obj-Title-and-Content" presentation:presentation-page-layout-name="Master1-PPL2">
        <draw:frame draw:id="id531" presentation:style-name="a1709" draw:name="Объект 2" svg:x="2.49297in" svg:y="0.44255in" svg:width="9.75in" svg:height="6.06522in" presentation:class="outline" presentation:placeholder="false">
          <draw:text-box>
            <text:list text:style-name="a1705">
              <text:list-item>
                <text:p text:style-name="a1704" text:class-names="" text:cond-style-name=""><text:span text:style-name="a1703" text:class-names="">Важная информация №1.</text:span></text:p>
              </text:list-item>
            </text:list>
            <text:list text:style-name="a1708">
              <text:list-item>
                <text:p text:style-name="a1707" text:class-names="" text:cond-style-name=""><text:span text:style-name="a1706" text:class-names="">Самоубийство может совершить любой человек. Предотвратить суицид можно было бы просто, если бы его совершали определенный тип людей. К сожалению, не существует типа "суицидального человека". На первый взгляд может показаться, что вашей подруге или другу не грозит суицид, потому что у них все есть, и внешне все благополучно. Но благополучие-это вовсе не гарантия от суицида. Важно только то, что человек говорит и делает.</text:span></text:p>
              </text:list-item>
            </text:list>
          </draw:text-box>
          <svg:desc/>
        </draw:frame>
      </draw:page>
      <draw:page draw:name="Slide9" draw:style-name="a1711" draw:master-page-name="Master1-Layout2-obj-Title-and-Content" presentation:presentation-page-layout-name="Master1-PPL2">
        <draw:custom-shape svg:x="3.33333in" svg:y="2.0334in" svg:width="6.66667in" svg:height="2.52441in" draw:id="id532" draw:style-name="a1719" draw:name="Прямоугольник 1">
          <svg:desc/>
          <text:p text:style-name="a1713" text:class-names="" text:cond-style-name=""><text:span text:style-name="a1712" text:class-names="">Важная информация №2.</text:span></text:p>
          <text:p text:style-name="a1715" text:class-names="" text:cond-style-name=""><text:span text:style-name="a1714" text:class-names=""/></text:p>
          <text:p text:style-name="a1718" text:class-names="" text:cond-style-name=""><text:span text:style-name="a1716" text:class-names="">Суицид-следствие не одной неприятности, а многих.<text:s text:c="1"/></text:span><text:span text:style-name="a1717" text:class-names="">  </text:span></text:p>
          <draw:enhanced-geometry xmlns:dr3d="urn:oasis:names:tc:opendocument:xmlns:dr3d:1.0" draw:type="non-primitive" svg:viewBox="0 0 21600 21600" draw:enhanced-path="M 0 0 L 21600 0 21600 21600 0 21600 Z N"/>
        </draw:custom-shape>
      </draw:page>
      <draw:page draw:name="Slide10" draw:style-name="a1721" draw:master-page-name="Master1-Layout2-obj-Title-and-Content" presentation:presentation-page-layout-name="Master1-PPL2">
        <draw:custom-shape svg:x="3.28046in" svg:y="2.25377in" svg:width="6.66667in" svg:height="2.52441in" draw:id="id533" draw:style-name="a1728" draw:name="Прямоугольник 1">
          <svg:desc/>
          <text:p text:style-name="a1723" text:class-names="" text:cond-style-name=""><text:span text:style-name="a1722" text:class-names="">Важная информация №3.</text:span></text:p>
          <text:p text:style-name="a1725" text:class-names="" text:cond-style-name=""><text:span text:style-name="a1724" text:class-names=""/></text:p>
          <text:p text:style-name="a1727" text:class-names="" text:cond-style-name=""><text:span text:style-name="a1726" text:class-names="">Суициденты, как правило, психически здоровы.</text:span></text:p>
          <draw:enhanced-geometry xmlns:dr3d="urn:oasis:names:tc:opendocument:xmlns:dr3d:1.0" draw:type="non-primitive" svg:viewBox="0 0 21600 21600" draw:enhanced-path="M 0 0 L 21600 0 21600 21600 0 21600 Z N"/>
        </draw:custom-shape>
      </draw:page>
      <draw:page draw:name="Slide11" draw:style-name="a1730" draw:master-page-name="Master1-Layout2-obj-Title-and-Content" presentation:presentation-page-layout-name="Master1-PPL2">
        <draw:custom-shape svg:x="3.20171in" svg:y="2.64752in" svg:width="6.66667in" svg:height="2.52441in" draw:id="id534" draw:style-name="a1737" draw:name="Прямоугольник 1">
          <svg:desc/>
          <text:p text:style-name="a1732" text:class-names="" text:cond-style-name=""><text:span text:style-name="a1731" text:class-names="">Важная информация №4.</text:span></text:p>
          <text:p text:style-name="a1734" text:class-names="" text:cond-style-name=""><text:span text:style-name="a1733" text:class-names=""/></text:p>
          <text:p text:style-name="a1736" text:class-names="" text:cond-style-name=""><text:span text:style-name="a1735" text:class-names="">Суицид не передается по наследству.</text:span></text:p>
          <draw:enhanced-geometry xmlns:dr3d="urn:oasis:names:tc:opendocument:xmlns:dr3d:1.0" draw:type="non-primitive" svg:viewBox="0 0 21600 21600" draw:enhanced-path="M 0 0 L 21600 0 21600 21600 0 21600 Z N"/>
        </draw:custom-shape>
      </draw:page>
      <draw:page draw:name="Slide12" draw:style-name="a1739" draw:master-page-name="Master1-Layout2-obj-Title-and-Content" presentation:presentation-page-layout-name="Master1-PPL2">
        <draw:custom-shape svg:x="3.33333in" svg:y="2.94219in" svg:width="6.66667in" svg:height="2.52441in" draw:id="id535" draw:style-name="a1746" draw:name="Прямоугольник 1">
          <svg:desc/>
          <text:p text:style-name="a1741" text:class-names="" text:cond-style-name=""><text:span text:style-name="a1740" text:class-names="">Важная иформация№5.</text:span></text:p>
          <text:p text:style-name="a1743" text:class-names="" text:cond-style-name=""><text:span text:style-name="a1742" text:class-names=""/></text:p>
          <text:p text:style-name="a1745" text:class-names="" text:cond-style-name=""><text:span text:style-name="a1744" text:class-names="">Суицид не происходит без предупреждения.</text:span></text:p>
          <draw:enhanced-geometry xmlns:dr3d="urn:oasis:names:tc:opendocument:xmlns:dr3d:1.0" draw:type="non-primitive" svg:viewBox="0 0 21600 21600" draw:enhanced-path="M 0 0 L 21600 0 21600 21600 0 21600 Z N"/>
        </draw:custom-shape>
      </draw:page>
      <draw:page draw:name="Slide13" draw:style-name="a1748" draw:master-page-name="Master1-Layout2-obj-Title-and-Content" presentation:presentation-page-layout-name="Master1-PPL2">
        <draw:custom-shape svg:x="3.51671in" svg:y="2.49002in" svg:width="6.66667in" svg:height="2.52441in" draw:id="id536" draw:style-name="a1755" draw:name="Прямоугольник 1">
          <svg:desc/>
          <text:p text:style-name="a1750" text:class-names="" text:cond-style-name=""><text:span text:style-name="a1749" text:class-names="">Важная информация №6.</text:span></text:p>
          <text:p text:style-name="a1752" text:class-names="" text:cond-style-name=""><text:span text:style-name="a1751" text:class-names=""/></text:p>
          <text:p text:style-name="a1754" text:class-names="" text:cond-style-name=""><text:span text:style-name="a1753" text:class-names="">Суицид можно предотвратить.</text:span></text:p>
          <draw:enhanced-geometry xmlns:dr3d="urn:oasis:names:tc:opendocument:xmlns:dr3d:1.0" draw:type="non-primitive" svg:viewBox="0 0 21600 21600" draw:enhanced-path="M 0 0 L 21600 0 21600 21600 0 21600 Z N"/>
        </draw:custom-shape>
      </draw:page>
      <draw:page draw:name="Slide14" draw:style-name="a1757" draw:master-page-name="Master1-Layout2-obj-Title-and-Content" presentation:presentation-page-layout-name="Master1-PPL2">
        <draw:custom-shape svg:x="2.72922in" svg:y="2.41127in" svg:width="8.03239in" svg:height="2.52441in" draw:id="id537" draw:style-name="a1764" draw:name="Прямоугольник 1">
          <svg:desc/>
          <text:p text:style-name="a1759" text:class-names="" text:cond-style-name=""><text:span text:style-name="a1758" text:class-names="">Информация №7-самая важная:</text:span></text:p>
          <text:p text:style-name="a1761" text:class-names="" text:cond-style-name=""><text:span text:style-name="a1760" text:class-names=""/></text:p>
          <text:p text:style-name="a1763" text:class-names="" text:cond-style-name=""><text:span text:style-name="a1762" text:class-names="">Друг может предотвратить самоубийство!</text:span></text:p>
          <draw:enhanced-geometry xmlns:dr3d="urn:oasis:names:tc:opendocument:xmlns:dr3d:1.0" draw:type="non-primitive" svg:viewBox="0 0 21600 21600" draw:enhanced-path="M 0 0 L 21600 0 21600 21600 0 21600 Z N"/>
        </draw:custom-shape>
      </draw:page>
      <draw:page draw:name="Slide16" draw:style-name="a1766" draw:master-page-name="Master1-Layout2-obj-Title-and-Content" presentation:presentation-page-layout-name="Master1-PPL2">
        <draw:frame draw:id="id538" draw:style-name="a1767" draw:name="Рисунок 5" svg:x="0in" svg:y="0in" svg:width="13.33333in" svg:height="7.5in" style:rel-width="scale" style:rel-height="scale">
          <draw:image xlink:href="media/image2.jpeg" xlink:type="simple" xlink:show="embed" xlink:actuate="onLoad"/>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Title Slide">
      <presentation:placeholder presentation:object="footer" svg:x="2.8316in" svg:y="6.7102in" svg:width="8.33333in" svg:height="0.39931in"/>
      <presentation:placeholder presentation:object="page-number" svg:x="0.5816in" svg:y="4.95357in" svg:width="0.85276in" svg:height="0.39931in"/>
    </style:presentation-page-layout>
    <style:presentation-page-layout style:name="Master1-PPL2" style:display-name="Title and Content">
      <presentation:placeholder presentation:object="footer" svg:x="2.8316in" svg:y="6.7102in" svg:width="8.33333in" svg:height="0.39931in"/>
      <presentation:placeholder presentation:object="page-number" svg:x="0.5816in" svg:y="0.86153in" svg:width="0.85276in" svg:height="0.39931in"/>
    </style:presentation-page-layout>
    <style:presentation-page-layout style:name="Master1-PPL3" style:display-name="Section Header">
      <presentation:placeholder presentation:object="footer" svg:x="2.8316in" svg:y="6.7102in" svg:width="8.33333in" svg:height="0.39931in"/>
      <presentation:placeholder presentation:object="page-number" svg:x="0.5816in" svg:y="3.54783in" svg:width="0.85276in" svg:height="0.39931in"/>
    </style:presentation-page-layout>
    <style:presentation-page-layout style:name="Master1-PPL4" style:display-name="Two Content">
      <presentation:placeholder presentation:object="date-time" svg:x="11.3316in" svg:y="6.70433in" svg:width="1.25359in" svg:height="0.40507in"/>
      <presentation:placeholder presentation:object="footer" svg:x="2.8316in" svg:y="6.7102in" svg:width="8.33333in" svg:height="0.39931in"/>
      <presentation:placeholder presentation:object="page-number" svg:x="0.5816in" svg:y="0.86153in" svg:width="0.85276in" svg:height="0.39931in"/>
    </style:presentation-page-layout>
    <style:presentation-page-layout style:name="Master1-PPL5" style:display-name="Comparison">
      <presentation:placeholder presentation:object="outline" svg:x="8.20935in" svg:y="2.15384in" svg:width="4.37336in" svg:height="0.63021in"/>
      <presentation:placeholder presentation:object="object" svg:x="7.83788in" svg:y="2.78405in" svg:width="4.74483in" svg:height="3.66804in"/>
      <presentation:placeholder presentation:object="date-time" svg:x="11.3316in" svg:y="6.70433in" svg:width="1.25359in" svg:height="0.40507in"/>
      <presentation:placeholder presentation:object="footer" svg:x="2.8316in" svg:y="6.7102in" svg:width="8.33333in" svg:height="0.39931in"/>
      <presentation:placeholder presentation:object="page-number" svg:x="0.5816in" svg:y="0.86153in" svg:width="0.85276in" svg:height="0.39931in"/>
    </style:presentation-page-layout>
    <style:presentation-page-layout style:name="Master1-PPL6" style:display-name="Title Only">
      <presentation:placeholder presentation:object="page-number" svg:x="0.5816in" svg:y="0.86153in" svg:width="0.85276in" svg:height="0.39931in"/>
    </style:presentation-page-layout>
    <style:presentation-page-layout style:name="Master1-PPL7" style:display-name="Blank">
      <presentation:placeholder presentation:object="page-number" svg:x="0.5816in" svg:y="0.86153in" svg:width="0.85276in" svg:height="0.39931in"/>
    </style:presentation-page-layout>
    <style:presentation-page-layout style:name="Master1-PPL8" style:display-name="Content with Caption">
      <presentation:placeholder presentation:object="date-time" svg:x="11.3316in" svg:y="6.70433in" svg:width="1.25359in" svg:height="0.40507in"/>
      <presentation:placeholder presentation:object="footer" svg:x="2.8316in" svg:y="6.7102in" svg:width="8.33333in" svg:height="0.39931in"/>
      <presentation:placeholder presentation:object="page-number" svg:x="0.5816in" svg:y="0.86153in" svg:width="0.85276in" svg:height="0.39931in"/>
    </style:presentation-page-layout>
    <style:presentation-page-layout style:name="Master1-PPL9" style:display-name="Picture with Caption">
      <presentation:placeholder presentation:object="date-time" svg:x="11.3316in" svg:y="6.70433in" svg:width="1.25359in" svg:height="0.40507in"/>
      <presentation:placeholder presentation:object="footer" svg:x="2.8316in" svg:y="6.7102in" svg:width="8.33333in" svg:height="0.39931in"/>
      <presentation:placeholder presentation:object="page-number" svg:x="0.5816in" svg:y="5.44957in" svg:width="0.85276in" svg:height="0.39931in"/>
    </style:presentation-page-layout>
    <style:presentation-page-layout style:name="Master1-PPL10" style:display-name="Title and Caption">
      <presentation:placeholder presentation:object="footer" svg:x="2.8316in" svg:y="6.7102in" svg:width="8.33333in" svg:height="0.39931in"/>
      <presentation:placeholder presentation:object="page-number" svg:x="0.5816in" svg:y="3.54783in" svg:width="0.85276in" svg:height="0.39931in"/>
    </style:presentation-page-layout>
    <style:presentation-page-layout style:name="Master1-PPL11" style:display-name="Quote with Caption">
      <presentation:placeholder presentation:object="date-time" svg:x="11.3316in" svg:y="6.70433in" svg:width="1.25359in" svg:height="0.40507in"/>
      <presentation:placeholder presentation:object="footer" svg:x="2.8316in" svg:y="6.7102in" svg:width="8.33333in" svg:height="0.39931in"/>
      <presentation:placeholder presentation:object="page-number" svg:x="0.5816in" svg:y="3.54783in" svg:width="0.85276in" svg:height="0.39931in"/>
    </style:presentation-page-layout>
    <style:presentation-page-layout style:name="Master1-PPL12" style:display-name="Name Card">
      <presentation:placeholder presentation:object="footer" svg:x="2.8316in" svg:y="6.7102in" svg:width="8.33333in" svg:height="0.39931in"/>
      <presentation:placeholder presentation:object="page-number" svg:x="0.5816in" svg:y="5.44957in" svg:width="0.85276in" svg:height="0.39931in"/>
    </style:presentation-page-layout>
    <style:presentation-page-layout style:name="Master1-PPL13" style:display-name="Quote Name Card">
      <presentation:placeholder presentation:object="date-time" svg:x="11.3316in" svg:y="6.70433in" svg:width="1.25359in" svg:height="0.40507in"/>
      <presentation:placeholder presentation:object="footer" svg:x="2.8316in" svg:y="6.7102in" svg:width="8.33333in" svg:height="0.39931in"/>
      <presentation:placeholder presentation:object="page-number" svg:x="0.5816in" svg:y="5.44957in" svg:width="0.85276in" svg:height="0.39931in"/>
    </style:presentation-page-layout>
    <style:presentation-page-layout style:name="Master1-PPL14" style:display-name="True or False">
      <presentation:placeholder presentation:object="date-time" svg:x="11.3316in" svg:y="6.70433in" svg:width="1.25359in" svg:height="0.40507in"/>
      <presentation:placeholder presentation:object="footer" svg:x="2.8316in" svg:y="6.7102in" svg:width="8.33333in" svg:height="0.39931in"/>
      <presentation:placeholder presentation:object="page-number" svg:x="0.5816in" svg:y="5.44957in" svg:width="0.85276in" svg:height="0.39931in"/>
    </style:presentation-page-layout>
    <style:presentation-page-layout style:name="Master1-PPL15" style:display-name="Title and Vertical Text">
      <presentation:placeholder presentation:object="footer" svg:x="2.8316in" svg:y="6.7102in" svg:width="8.33333in" svg:height="0.39931in"/>
      <presentation:placeholder presentation:object="page-number" svg:x="0.5816in" svg:y="0.86153in" svg:width="0.85276in" svg:height="0.39931in"/>
    </style:presentation-page-layout>
    <style:presentation-page-layout style:name="Master1-PPL16" style:display-name="Vertical Title and Text">
      <presentation:placeholder presentation:object="footer" svg:x="2.8316in" svg:y="6.7102in" svg:width="8.33333in" svg:height="0.39931in"/>
      <presentation:placeholder presentation:object="page-number" svg:x="0.5816in" svg:y="0.86153in" svg:width="0.85276in" svg:height="0.39931in"/>
    </style:presentation-page-layout>
    <style:style style:family="graphic" style:name="Graphics"/>
    <style:default-style style:family="graphic">
      <style:graphic-properties draw:fill="solid" draw:fill-color="#4f81bd" draw:opacity="100%" draw:stroke="solid" svg:stroke-width="0.02778in" svg:stroke-color="#385d8a" svg:stroke-opacity="100%"/>
    </style:default-style>
    <draw:gradient draw:name="a1447" draw:style="radial" draw:cx="50%" draw:cy="50%" draw:start-color="#dfe8c4" draw:end-color="#ffffff" draw:start-intensity="100%" draw:end-intensity="100%"/>
    <draw:gradient draw:name="a364" draw:style="radial" draw:cx="50%" draw:cy="50%" draw:start-color="#dfe8c4" draw:end-color="#ffffff" draw:start-intensity="100%" draw:end-intensity="100%"/>
    <draw:gradient draw:name="a1089" draw:style="radial" draw:cx="50%" draw:cy="50%" draw:start-color="#dfe8c4" draw:end-color="#ffffff" draw:start-intensity="100%" draw:end-intensity="100%"/>
    <draw:gradient draw:name="a1710" draw:style="radial" draw:cx="50%" draw:cy="50%" draw:start-color="#dfe8c4" draw:end-color="#ffffff" draw:start-intensity="100%" draw:end-intensity="100%"/>
    <draw:gradient draw:name="a106" draw:style="radial" draw:cx="50%" draw:cy="50%" draw:start-color="#dfe8c4" draw:end-color="#ffffff" draw:start-intensity="100%" draw:end-intensity="100%"/>
    <draw:gradient draw:name="a1729" draw:style="radial" draw:cx="50%" draw:cy="50%" draw:start-color="#dfe8c4" draw:end-color="#ffffff" draw:start-intensity="100%" draw:end-intensity="100%"/>
    <draw:gradient draw:name="a727" draw:style="radial" draw:cx="50%" draw:cy="50%" draw:start-color="#dfe8c4" draw:end-color="#ffffff" draw:start-intensity="100%" draw:end-intensity="100%"/>
    <draw:gradient draw:name="a1648" draw:style="radial" draw:cx="50%" draw:cy="50%" draw:start-color="#dfe8c4" draw:end-color="#ffffff" draw:start-intensity="100%" draw:end-intensity="100%"/>
    <draw:gradient draw:name="a1271" draw:style="radial" draw:cx="50%" draw:cy="50%" draw:start-color="#dfe8c4" draw:end-color="#ffffff" draw:start-intensity="100%" draw:end-intensity="100%"/>
    <draw:gradient draw:name="a564" draw:style="radial" draw:cx="50%" draw:cy="50%" draw:start-color="#dfe8c4" draw:end-color="#ffffff" draw:start-intensity="100%" draw:end-intensity="100%"/>
    <draw:gradient draw:name="a647" draw:style="radial" draw:cx="50%" draw:cy="50%" draw:start-color="#dfe8c4" draw:end-color="#ffffff" draw:start-intensity="100%" draw:end-intensity="100%"/>
    <draw:gradient draw:name="a1567" draw:style="radial" draw:cx="50%" draw:cy="50%" draw:start-color="#dfe8c4" draw:end-color="#ffffff" draw:start-intensity="100%" draw:end-intensity="100%"/>
    <draw:gradient draw:name="a0" draw:style="radial" draw:cx="50%" draw:cy="50%" draw:start-color="#dfe8c4" draw:end-color="#ffffff" draw:start-intensity="100%" draw:end-intensity="100%"/>
    <draw:gradient draw:name="a1765" draw:style="radial" draw:cx="50%" draw:cy="50%" draw:start-color="#dfe8c4" draw:end-color="#ffffff" draw:start-intensity="100%" draw:end-intensity="100%"/>
    <draw:gradient draw:name="a192" draw:style="radial" draw:cx="50%" draw:cy="50%" draw:start-color="#dfe8c4" draw:end-color="#ffffff" draw:start-intensity="100%" draw:end-intensity="100%"/>
    <draw:gradient draw:name="a1701" draw:style="radial" draw:cx="50%" draw:cy="50%" draw:start-color="#dfe8c4" draw:end-color="#ffffff" draw:start-intensity="100%" draw:end-intensity="100%"/>
    <draw:gradient draw:name="a278" draw:style="radial" draw:cx="50%" draw:cy="50%" draw:start-color="#dfe8c4" draw:end-color="#ffffff" draw:start-intensity="100%" draw:end-intensity="100%"/>
    <draw:gradient draw:name="a1540" draw:style="radial" draw:cx="50%" draw:cy="50%" draw:start-color="#dfe8c4" draw:end-color="#ffffff" draw:start-intensity="100%" draw:end-intensity="100%"/>
    <draw:gradient draw:name="a1756" draw:style="radial" draw:cx="50%" draw:cy="50%" draw:start-color="#dfe8c4" draw:end-color="#ffffff" draw:start-intensity="100%" draw:end-intensity="100%"/>
    <draw:gradient draw:name="a907" draw:style="radial" draw:cx="50%" draw:cy="50%" draw:start-color="#dfe8c4" draw:end-color="#ffffff" draw:start-intensity="100%" draw:end-intensity="100%"/>
    <draw:gradient draw:name="a1533" draw:style="radial" draw:cx="50%" draw:cy="50%" draw:start-color="#dfe8c4" draw:end-color="#ffffff" draw:start-intensity="100%" draw:end-intensity="100%"/>
    <draw:gradient draw:name="a1175" draw:style="radial" draw:cx="50%" draw:cy="50%" draw:start-color="#dfe8c4" draw:end-color="#ffffff" draw:start-intensity="100%" draw:end-intensity="100%"/>
    <draw:gradient draw:name="a1747" draw:style="radial" draw:cx="50%" draw:cy="50%" draw:start-color="#dfe8c4" draw:end-color="#ffffff" draw:start-intensity="100%" draw:end-intensity="100%"/>
    <draw:gradient draw:name="a993" draw:style="radial" draw:cx="50%" draw:cy="50%" draw:start-color="#dfe8c4" draw:end-color="#ffffff" draw:start-intensity="100%" draw:end-intensity="100%"/>
    <draw:gradient draw:name="a454" draw:style="radial" draw:cx="50%" draw:cy="50%" draw:start-color="#dfe8c4" draw:end-color="#ffffff" draw:start-intensity="100%" draw:end-intensity="100%"/>
    <draw:gradient draw:name="a1653" draw:style="radial" draw:cx="50%" draw:cy="50%" draw:start-color="#dfe8c4" draw:end-color="#ffffff" draw:start-intensity="100%" draw:end-intensity="100%"/>
    <draw:gradient draw:name="a817" draw:style="radial" draw:cx="50%" draw:cy="50%" draw:start-color="#dfe8c4" draw:end-color="#ffffff" draw:start-intensity="100%" draw:end-intensity="100%"/>
    <draw:gradient draw:name="a1361" draw:style="radial" draw:cx="50%" draw:cy="50%" draw:start-color="#dfe8c4" draw:end-color="#ffffff" draw:start-intensity="100%" draw:end-intensity="100%"/>
    <draw:gradient draw:name="a1738" draw:style="radial" draw:cx="50%" draw:cy="50%" draw:start-color="#dfe8c4" draw:end-color="#ffffff" draw:start-intensity="100%" draw:end-intensity="100%"/>
    <draw:gradient draw:name="a1720" draw:style="radial" draw:cx="50%" draw:cy="50%" draw:start-color="#dfe8c4" draw:end-color="#ffffff" draw:start-intensity="100%" draw:end-intensity="100%"/>
    <draw:gradient draw:name="a1609" draw:style="radial" draw:cx="50%" draw:cy="50%" draw:start-color="#dfe8c4" draw:end-color="#ffffff" draw:start-intensity="100%" draw:end-intensity="100%"/>
  </office:styles>
  <office:automatic-styles>
    <style:page-layout style:name="pageLayout1">
      <style:page-layout-properties fo:page-width="13.33333in" fo:page-height="7.5in" style:print-orientation="landscape" style:register-truth-ref-style-name=""/>
    </style:page-layout>
    <style:page-layout style:name="pageLayout3">
      <style:page-layout-properties fo:page-width="7.5in" fo:page-height="10in" style:print-orientation="portrait" style:register-truth-ref-style-name=""/>
    </style:page-layout>
    <style:style style:family="graphic" style:name="a10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0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15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53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drawing-page" style:name="a107">
      <style:drawing-page-properties draw:fill="gradient" draw:fill-gradient-name="a106"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9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29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29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11">
      <style:text-properties fo:font-variant="normal" fo:text-transform="none" fo:color="#a53010" style:text-line-through-type="none" style:text-line-through-style="none" style:text-line-through-width="auto" style:text-line-through-color="font-color" style:text-position="0% 100%" fo:font-family="Arial"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63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014">
      <style:text-properties fo:font-variant="normal" fo:text-transform="none" fo:color="#a53010" style:text-line-through-type="none" style:text-line-through-style="none" style:text-line-through-width="auto" style:text-line-through-color="font-color" style:text-position="0% 100%" fo:font-family="Arial"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63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01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63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63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11">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text" style:name="a117">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2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64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02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64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02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64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02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48">
      <style:drawing-page-properties draw:fill="gradient" draw:fill-gradient-name="a647"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4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03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03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652">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resentation" style:name="a6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3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65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3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3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3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04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66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04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66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04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66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66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4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4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4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05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67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05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67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05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67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06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68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06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68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06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68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6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0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6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0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6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0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7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5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0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0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7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69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5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0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0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7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69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5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0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0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69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69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41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7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1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7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1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7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1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7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1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0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8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5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1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0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8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5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1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0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8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2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8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2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8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2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8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2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drawing-page" style:name="a1090">
      <style:drawing-page-properties draw:fill="gradient" draw:fill-gradient-name="a1089"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2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09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52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4">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resentation" style:name="a109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9">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paragraph" style:name="a14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9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3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3">
      <style:drawing-page-properties draw:fill="gradient" draw:fill-gradient-name="a192"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43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9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43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97">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53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53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53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53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44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4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4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drawing-page" style:name="a1448">
      <style:drawing-page-properties draw:fill="gradient" draw:fill-gradient-name="a1447"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4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54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54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54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5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452">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5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57">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text" style:name="a1458">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55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55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6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46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46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56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56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drawing-page" style:name="a565">
      <style:drawing-page-properties draw:fill="gradient" draw:fill-gradient-name="a564"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56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0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0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0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14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7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9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0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14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drawing-page" style:name="a908">
      <style:drawing-page-properties draw:fill="gradient" draw:fill-gradient-name="a907"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7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47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1">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text" style:name="a572">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7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57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912">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resentation" style:name="a91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8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917">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text" style:name="a148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8">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48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58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58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58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30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drawing-page" style:name="a1">
      <style:drawing-page-properties draw:fill="gradient" draw:fill-gradient-name="a0" presentation:transition-type="manual" presentation:visibility="visible" draw:background-size="border" presentation:background-objects-visible="false" presentation:display-header="false" presentation:display-footer="false" presentation:display-page-number="false" presentation:display-date-time="false"/>
    </style:style>
    <style:style style:family="text" style:name="a130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resentation" style:name="a9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30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
      <style:text-properties fo:font-variant="normal" fo:text-transform="none" fo:color="#262626" style:text-line-through-type="none" style:text-line-through-style="none" style:text-line-through-width="auto" style:text-line-through-color="font-color" style:text-position="0% 100%" fo:font-family="Century Gothic"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9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3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0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92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resentation" style:name="a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4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9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3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0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92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92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92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49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40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40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40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59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59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59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93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31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93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31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93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93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41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41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41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32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32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94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32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4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42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42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42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33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33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33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5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33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5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33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5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43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43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43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43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6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34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6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34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6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44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44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44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5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35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35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7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35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45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drawing-page" style:name="a455">
      <style:drawing-page-properties draw:fill="gradient" draw:fill-gradient-name="a454"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459">
      <style:text-properties fo:font-variant="normal" fo:text-transform="none" fo:color="#404040" style:text-line-through-type="none" style:text-line-through-style="none" style:text-line-through-width="auto" style:text-line-through-color="font-color" style:text-position="0% 100%" fo:font-family="Century Gothic"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6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drawing-page" style:name="a1362">
      <style:drawing-page-properties draw:fill="gradient" draw:fill-gradient-name="a1361"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98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36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98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366">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6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98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36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460">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63">
      <style:text-properties fo:font-variant="normal" fo:text-transform="none" fo:color="#404040" style:text-line-through-type="none" style:text-line-through-style="none" style:text-line-through-width="auto" style:text-line-through-color="font-color" style:text-position="0% 100%" fo:font-family="Century Gothic"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4">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6">
      <style:text-properties fo:font-variant="normal" fo:text-transform="none" fo:color="#404040" style:text-line-through-type="none" style:text-line-through-style="none" style:text-line-through-width="auto" style:text-line-through-color="font-color" style:text-position="0% 100%" fo:font-family="Century Gothic"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7">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9">
      <style:text-properties fo:font-variant="normal" fo:text-transform="none" fo:color="#404040" style:text-line-through-type="none" style:text-line-through-style="none" style:text-line-through-width="auto" style:text-line-through-color="font-color" style:text-position="0% 100%" fo:font-family="Century Gothic"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80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1">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graphic" style:name="a80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372">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7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8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37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0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80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94">
      <style:drawing-page-properties draw:fill="gradient" draw:fill-gradient-name="a993"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37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8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998">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0">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2">
      <style:text-properties fo:font-variant="normal" fo:text-transform="none" fo:color="#404040" style:text-line-through-type="none" style:text-line-through-style="none" style:text-line-through-width="auto" style:text-line-through-color="font-color" style:text-position="0% 100%" fo:font-family="Century 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3">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5">
      <style:text-properties fo:font-variant="normal" fo:text-transform="none" fo:color="#404040" style:text-line-through-type="none" style:text-line-through-style="none" style:text-line-through-width="auto" style:text-line-through-color="font-color" style:text-position="0% 100%" fo:font-family="Century 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6">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79">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1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81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81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38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81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38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18">
      <style:drawing-page-properties draw:fill="gradient" draw:fill-gradient-name="a817"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38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48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83">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8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8">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text" style:name="a489">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0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0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20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822">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20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resentation" style:name="a82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9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6">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resentation" style:name="a82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9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39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0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30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30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resentation" style:name="a4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0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49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9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49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1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831">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text" style:name="a121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2">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resentation" style:name="a8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1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83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83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1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1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31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1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31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84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2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84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2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84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2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3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32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32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32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3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85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3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85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3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85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3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33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33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33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24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24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86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4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86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4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86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86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34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34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34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87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5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87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25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87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25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3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1">
      <style:text-properties fo:font-variant="normal" fo:text-transform="none" fo:color="#404040" style:text-line-through-type="none" style:text-line-through-style="none" style:text-line-through-width="auto" style:text-line-through-color="font-color" style:text-position="0% 100%" fo:font-family="Century Gothic"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4">
      <style:text-properties fo:font-variant="normal" fo:text-transform="none" fo:color="#404040" style:text-line-through-type="none" style:text-line-through-style="none" style:text-line-through-width="auto" style:text-line-through-color="font-color" style:text-position="0% 100%" fo:font-family="Century Gothic"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7">
      <style:text-properties fo:font-variant="normal" fo:text-transform="none" fo:color="#404040" style:text-line-through-type="none" style:text-line-through-style="none" style:text-line-through-width="auto" style:text-line-through-color="font-color" style:text-position="0% 100%" fo:font-family="Century 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26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88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26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88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26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88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6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20">
      <style:text-properties fo:font-variant="normal" fo:text-transform="none" fo:color="#404040" style:text-line-through-type="none" style:text-line-through-style="none" style:text-line-through-width="auto" style:text-line-through-color="font-color" style:text-position="0% 100%" fo:font-family="Century 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resentation" style:name="a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65">
      <style:drawing-page-properties draw:fill="gradient" draw:fill-gradient-name="a364"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6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36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28">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9">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0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27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70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72">
      <style:drawing-page-properties draw:fill="gradient" draw:fill-gradient-name="a1271"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8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0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89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12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7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7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6">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0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89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70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89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89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7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7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3">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7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3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78">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paragraph" style:name="a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9">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7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71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0">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resentation" style:name="a12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1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285">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text" style:name="a71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6">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8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3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8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3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8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3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0">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72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10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72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29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10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72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29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10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28">
      <style:drawing-page-properties draw:fill="gradient" draw:fill-gradient-name="a727"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2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9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29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2">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text" style:name="a203">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39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20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20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39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3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9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3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9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11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73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11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2">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73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3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1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6">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3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21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21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21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6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6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12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12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2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7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41">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paragraph" style:name="a11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2">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2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74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4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1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2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7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74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22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22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7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22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7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7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7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13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5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1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3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7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53">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1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3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7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56">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23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23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23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23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8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14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4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7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6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1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4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7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65">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1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8">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76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24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24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24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9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115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15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7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7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1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5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7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7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1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5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7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77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25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25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25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16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78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116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78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16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78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16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50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26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50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26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50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26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50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1">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11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7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6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04">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79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79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607">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79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76">
      <style:drawing-page-properties draw:fill="gradient" draw:fill-gradient-name="a1175"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7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9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11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79">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paragraph" style:name="a7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79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271">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51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274">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51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graphic" style:name="a277">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151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79">
      <style:drawing-page-properties draw:fill="gradient" draw:fill-gradient-name="a278"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610">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text" style:name="a61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0">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118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8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6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4">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1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118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8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6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1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11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9">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graphic" style:name="a1520">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28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2">
      <style:graphic-properties fo:wrap-option="wrap" fo:padding-top="0in" fo:padding-bottom="0in" fo:padding-left="0in" fo:padding-right="0in" draw:textarea-vertical-align="top" draw:textarea-horizontal-align="left" draw:fill="solid" draw:fill-color="#766f54" draw:opacity="100%" draw:stroke="none" draw:auto-grow-width="false" draw:auto-grow-height="false"/>
      <style:paragraph-properties style:font-independent-line-spacing="true" style:writing-mode="lr-tb"/>
    </style:style>
    <style:style style:family="graphic" style:name="a1523">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283">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526">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28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8">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graphic" style:name="a1529">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text" style:name="a289">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02">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90">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22">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119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9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007">
      <style:graphic-properties fo:wrap-option="wrap" fo:padding-top="0in" fo:padding-bottom="0in" fo:padding-left="0in" fo:padding-right="0in" draw:textarea-vertical-align="top" draw:textarea-horizontal-align="left" draw:fill="solid" draw:fill-color="#a53010" draw:opacity="100%" draw:stroke="none" draw:auto-grow-width="false" draw:auto-grow-height="false"/>
      <style:paragraph-properties style:font-independent-line-spacing="true" style:writing-mode="lr-tb"/>
    </style:style>
    <style:style style:family="paragraph" style:name="a6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3">
      <style:text-properties fo:font-variant="normal" fo:text-transform="none" fo:color="#a53010" style:text-line-through-type="none" style:text-line-through-style="none" style:text-line-through-width="auto" style:text-line-through-color="font-color" style:text-position="0% 100%" fo:font-family="Arial"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8">
      <style:text-properties fo:font-variant="normal" fo:text-transform="none" fo:color="#feffff"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25">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119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9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6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6">
      <style:text-properties fo:font-variant="normal" fo:text-transform="none" fo:color="#a53010" style:text-line-through-type="none" style:text-line-through-style="none" style:text-line-through-width="auto" style:text-line-through-color="font-color" style:text-position="0% 100%" fo:font-family="Arial"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28">
      <style:graphic-properties fo:wrap-option="wrap" fo:padding-top="0in" fo:padding-bottom="0in" fo:padding-left="0in" fo:padding-right="0in" draw:textarea-vertical-align="top" draw:textarea-horizontal-align="left" draw:fill="solid" draw:fill-color="#766f54" draw:opacity="20%" draw:stroke="none" draw:auto-grow-width="false" draw:auto-grow-height="false"/>
      <style:paragraph-properties style:font-independent-line-spacing="true" style:writing-mode="lr-tb"/>
    </style:style>
    <style:style style:family="paragraph" style:name="a119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9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461">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465">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125in" text:min-label-width="0.375in"/>
        <style:text-properties fo:color="#a53010" fo:font-family="Wingdings 3" style:font-charset="x-symbol" fo:font-size="100%"/>
      </text:list-level-style-bullet>
      <text:list-level-style-bullet text:level="7" text:bullet-char="">
        <style:list-level-properties text:space-before="2.625in" text:min-label-width="0.375in"/>
        <style:text-properties fo:color="#a53010" fo:font-family="Wingdings 3" style:font-charset="x-symbol" fo:font-size="100%"/>
      </text:list-level-style-bullet>
      <text:list-level-style-bullet text:level="8" text:bullet-char="">
        <style:list-level-properties text:space-before="3.125in" text:min-label-width="0.375in"/>
        <style:text-properties fo:color="#a53010" fo:font-family="Wingdings 3" style:font-charset="x-symbol" fo:font-size="100%"/>
      </text:list-level-style-bullet>
      <text:list-level-style-bullet text:level="9" text:bullet-char="">
        <style:list-level-properties text:space-before="3.625in" text:min-label-width="0.375in"/>
        <style:text-properties fo:color="#a53010" fo:font-family="Wingdings 3" style:font-charset="x-symbol" fo:font-size="100%"/>
      </text:list-level-style-bullet>
    </text:list-style>
    <text:list-style style:name="a13">
      <text:list-level-style-bullet text:level="1" text:bullet-char="">
        <style:list-level-properties text:space-before="0.0625in" text:min-label-width="0.3125in"/>
        <style:text-properties fo:color="#a53010" fo:font-family="Wingdings 3" style:font-charset="x-symbol" fo:font-size="100%"/>
      </text:list-level-style-bullet>
      <text:list-level-style-bullet text:level="2" text:bullet-char="">
        <style:list-level-properties text:space-before="0.5in" text:min-label-width="0.3125in"/>
        <style:text-properties fo:color="#a53010" fo:font-family="Wingdings 3" style:font-charset="x-symbol" fo:font-size="100%"/>
      </text:list-level-style-bullet>
      <text:list-level-style-bullet text:level="3" text:bullet-char="">
        <style:list-level-properties text:space-before="0.9375in" text:min-label-width="0.3125in"/>
        <style:text-properties fo:color="#a53010" fo:font-family="Wingdings 3" style:font-charset="x-symbol" fo:font-size="100%"/>
      </text:list-level-style-bullet>
      <text:list-level-style-bullet text:level="4" text:bullet-char="">
        <style:list-level-properties text:space-before="1.4375in" text:min-label-width="0.3125in"/>
        <style:text-properties fo:color="#a53010" fo:font-family="Wingdings 3" style:font-charset="x-symbol" fo:font-size="100%"/>
      </text:list-level-style-bullet>
      <text:list-level-style-bullet text:level="5" text:bullet-char="">
        <style:list-level-properties text:space-before="1.9375in" text:min-label-width="0.3125in"/>
        <style:text-properties fo:color="#a53010" fo:font-family="Wingdings 3" style:font-charset="x-symbol" fo:font-size="100%"/>
      </text:list-level-style-bullet>
      <text:list-level-style-bullet text:level="6" text:bullet-char="">
        <style:list-level-properties text:space-before="2.1875in" text:min-label-width="0.3125in"/>
        <style:text-properties fo:color="#a53010" fo:font-family="Wingdings 3" style:font-charset="x-symbol" fo:font-size="100%"/>
      </text:list-level-style-bullet>
      <text:list-level-style-bullet text:level="7" text:bullet-char="">
        <style:list-level-properties text:space-before="2.6875in" text:min-label-width="0.3125in"/>
        <style:text-properties fo:color="#a53010" fo:font-family="Wingdings 3" style:font-charset="x-symbol" fo:font-size="100%"/>
      </text:list-level-style-bullet>
      <text:list-level-style-bullet text:level="8" text:bullet-char="">
        <style:list-level-properties text:space-before="3.1875in" text:min-label-width="0.3125in"/>
        <style:text-properties fo:color="#a53010" fo:font-family="Wingdings 3" style:font-charset="x-symbol" fo:font-size="100%"/>
      </text:list-level-style-bullet>
      <text:list-level-style-bullet text:level="9" text:bullet-char="">
        <style:list-level-properties text:space-before="3.6875in" text:min-label-width="0.3125in"/>
        <style:text-properties fo:color="#a53010" fo:font-family="Wingdings 3" style:font-charset="x-symbol" fo:font-size="100%"/>
      </text:list-level-style-bullet>
    </text:list-style>
    <text:list-style style:name="a16">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25in" text:min-label-width="0.25in"/>
        <style:text-properties fo:color="#a53010" fo:font-family="Wingdings 3" style:font-charset="x-symbol" fo:font-size="100%"/>
      </text:list-level-style-bullet>
      <text:list-level-style-bullet text:level="7" text:bullet-char="">
        <style:list-level-properties text:space-before="2.75in" text:min-label-width="0.25in"/>
        <style:text-properties fo:color="#a53010" fo:font-family="Wingdings 3" style:font-charset="x-symbol" fo:font-size="100%"/>
      </text:list-level-style-bullet>
      <text:list-level-style-bullet text:level="8" text:bullet-char="">
        <style:list-level-properties text:space-before="3.25in" text:min-label-width="0.25in"/>
        <style:text-properties fo:color="#a53010" fo:font-family="Wingdings 3" style:font-charset="x-symbol" fo:font-size="100%"/>
      </text:list-level-style-bullet>
      <text:list-level-style-bullet text:level="9" text:bullet-char="">
        <style:list-level-properties text:space-before="3.75in" text:min-label-width="0.25in"/>
        <style:text-properties fo:color="#a53010" fo:font-family="Wingdings 3" style:font-charset="x-symbol" fo:font-size="100%"/>
      </text:list-level-style-bullet>
    </text:list-style>
    <text:list-style style:name="a468">
      <text:list-level-style-bullet text:level="1" text:bullet-char="">
        <style:list-level-properties text:space-before="0.0625in" text:min-label-width="0.3125in"/>
        <style:text-properties fo:color="#a53010" fo:font-family="Wingdings 3" style:font-charset="x-symbol" fo:font-size="100%"/>
      </text:list-level-style-bullet>
      <text:list-level-style-bullet text:level="2" text:bullet-char="">
        <style:list-level-properties text:space-before="0.5in" text:min-label-width="0.3125in"/>
        <style:text-properties fo:color="#a53010" fo:font-family="Wingdings 3" style:font-charset="x-symbol" fo:font-size="100%"/>
      </text:list-level-style-bullet>
      <text:list-level-style-bullet text:level="3" text:bullet-char="">
        <style:list-level-properties text:space-before="0.9375in" text:min-label-width="0.3125in"/>
        <style:text-properties fo:color="#a53010" fo:font-family="Wingdings 3" style:font-charset="x-symbol" fo:font-size="100%"/>
      </text:list-level-style-bullet>
      <text:list-level-style-bullet text:level="4" text:bullet-char="">
        <style:list-level-properties text:space-before="1.4375in" text:min-label-width="0.3125in"/>
        <style:text-properties fo:color="#a53010" fo:font-family="Wingdings 3" style:font-charset="x-symbol" fo:font-size="100%"/>
      </text:list-level-style-bullet>
      <text:list-level-style-bullet text:level="5" text:bullet-char="">
        <style:list-level-properties text:space-before="1.9375in" text:min-label-width="0.3125in"/>
        <style:text-properties fo:color="#a53010" fo:font-family="Wingdings 3" style:font-charset="x-symbol" fo:font-size="100%"/>
      </text:list-level-style-bullet>
      <text:list-level-style-bullet text:level="6" text:bullet-char="">
        <style:list-level-properties text:space-before="2.1875in" text:min-label-width="0.3125in"/>
        <style:text-properties fo:color="#a53010" fo:font-family="Wingdings 3" style:font-charset="x-symbol" fo:font-size="100%"/>
      </text:list-level-style-bullet>
      <text:list-level-style-bullet text:level="7" text:bullet-char="">
        <style:list-level-properties text:space-before="2.6875in" text:min-label-width="0.3125in"/>
        <style:text-properties fo:color="#a53010" fo:font-family="Wingdings 3" style:font-charset="x-symbol" fo:font-size="100%"/>
      </text:list-level-style-bullet>
      <text:list-level-style-bullet text:level="8" text:bullet-char="">
        <style:list-level-properties text:space-before="3.1875in" text:min-label-width="0.3125in"/>
        <style:text-properties fo:color="#a53010" fo:font-family="Wingdings 3" style:font-charset="x-symbol" fo:font-size="100%"/>
      </text:list-level-style-bullet>
      <text:list-level-style-bullet text:level="9" text:bullet-char="">
        <style:list-level-properties text:space-before="3.6875in" text:min-label-width="0.3125in"/>
        <style:text-properties fo:color="#a53010" fo:font-family="Wingdings 3" style:font-charset="x-symbol" fo:font-size="100%"/>
      </text:list-level-style-bullet>
    </text:list-style>
    <text:list-style style:name="a471">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25in" text:min-label-width="0.25in"/>
        <style:text-properties fo:color="#a53010" fo:font-family="Wingdings 3" style:font-charset="x-symbol" fo:font-size="100%"/>
      </text:list-level-style-bullet>
      <text:list-level-style-bullet text:level="7" text:bullet-char="">
        <style:list-level-properties text:space-before="2.75in" text:min-label-width="0.25in"/>
        <style:text-properties fo:color="#a53010" fo:font-family="Wingdings 3" style:font-charset="x-symbol" fo:font-size="100%"/>
      </text:list-level-style-bullet>
      <text:list-level-style-bullet text:level="8" text:bullet-char="">
        <style:list-level-properties text:space-before="3.25in" text:min-label-width="0.25in"/>
        <style:text-properties fo:color="#a53010" fo:font-family="Wingdings 3" style:font-charset="x-symbol" fo:font-size="100%"/>
      </text:list-level-style-bullet>
      <text:list-level-style-bullet text:level="9" text:bullet-char="">
        <style:list-level-properties text:space-before="3.75in" text:min-label-width="0.25in"/>
        <style:text-properties fo:color="#a53010" fo:font-family="Wingdings 3" style:font-charset="x-symbol" fo:font-size="100%"/>
      </text:list-level-style-bullet>
    </text:list-style>
    <text:list-style style:name="a19">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25in" text:min-label-width="0.25in"/>
        <style:text-properties fo:color="#a53010" fo:font-family="Wingdings 3" style:font-charset="x-symbol" fo:font-size="100%"/>
      </text:list-level-style-bullet>
      <text:list-level-style-bullet text:level="7" text:bullet-char="">
        <style:list-level-properties text:space-before="2.75in" text:min-label-width="0.25in"/>
        <style:text-properties fo:color="#a53010" fo:font-family="Wingdings 3" style:font-charset="x-symbol" fo:font-size="100%"/>
      </text:list-level-style-bullet>
      <text:list-level-style-bullet text:level="8" text:bullet-char="">
        <style:list-level-properties text:space-before="3.25in" text:min-label-width="0.25in"/>
        <style:text-properties fo:color="#a53010" fo:font-family="Wingdings 3" style:font-charset="x-symbol" fo:font-size="100%"/>
      </text:list-level-style-bullet>
      <text:list-level-style-bullet text:level="9" text:bullet-char="">
        <style:list-level-properties text:space-before="3.75in" text:min-label-width="0.25in"/>
        <style:text-properties fo:color="#a53010" fo:font-family="Wingdings 3" style:font-charset="x-symbol" fo:font-size="100%"/>
      </text:list-level-style-bullet>
    </text:list-style>
    <text:list-style style:name="a22">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25in" text:min-label-width="0.25in"/>
        <style:text-properties fo:color="#a53010" fo:font-family="Wingdings 3" style:font-charset="x-symbol" fo:font-size="100%"/>
      </text:list-level-style-bullet>
      <text:list-level-style-bullet text:level="7" text:bullet-char="">
        <style:list-level-properties text:space-before="2.75in" text:min-label-width="0.25in"/>
        <style:text-properties fo:color="#a53010" fo:font-family="Wingdings 3" style:font-charset="x-symbol" fo:font-size="100%"/>
      </text:list-level-style-bullet>
      <text:list-level-style-bullet text:level="8" text:bullet-char="">
        <style:list-level-properties text:space-before="3.25in" text:min-label-width="0.25in"/>
        <style:text-properties fo:color="#a53010" fo:font-family="Wingdings 3" style:font-charset="x-symbol" fo:font-size="100%"/>
      </text:list-level-style-bullet>
      <text:list-level-style-bullet text:level="9" text:bullet-char="">
        <style:list-level-properties text:space-before="3.75in" text:min-label-width="0.25in"/>
        <style:text-properties fo:color="#a53010" fo:font-family="Wingdings 3" style:font-charset="x-symbol" fo:font-size="100%"/>
      </text:list-level-style-bullet>
    </text:list-style>
    <text:list-style style:name="a474">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25in" text:min-label-width="0.25in"/>
        <style:text-properties fo:color="#a53010" fo:font-family="Wingdings 3" style:font-charset="x-symbol" fo:font-size="100%"/>
      </text:list-level-style-bullet>
      <text:list-level-style-bullet text:level="7" text:bullet-char="">
        <style:list-level-properties text:space-before="2.75in" text:min-label-width="0.25in"/>
        <style:text-properties fo:color="#a53010" fo:font-family="Wingdings 3" style:font-charset="x-symbol" fo:font-size="100%"/>
      </text:list-level-style-bullet>
      <text:list-level-style-bullet text:level="8" text:bullet-char="">
        <style:list-level-properties text:space-before="3.25in" text:min-label-width="0.25in"/>
        <style:text-properties fo:color="#a53010" fo:font-family="Wingdings 3" style:font-charset="x-symbol" fo:font-size="100%"/>
      </text:list-level-style-bullet>
      <text:list-level-style-bullet text:level="9" text:bullet-char="">
        <style:list-level-properties text:space-before="3.75in" text:min-label-width="0.25in"/>
        <style:text-properties fo:color="#a53010" fo:font-family="Wingdings 3" style:font-charset="x-symbol" fo:font-size="100%"/>
      </text:list-level-style-bullet>
    </text:list-style>
    <text:list-style style:name="a477">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25in" text:min-label-width="0.25in"/>
        <style:text-properties fo:color="#a53010" fo:font-family="Wingdings 3" style:font-charset="x-symbol" fo:font-size="100%"/>
      </text:list-level-style-bullet>
      <text:list-level-style-bullet text:level="7" text:bullet-char="">
        <style:list-level-properties text:space-before="2.75in" text:min-label-width="0.25in"/>
        <style:text-properties fo:color="#a53010" fo:font-family="Wingdings 3" style:font-charset="x-symbol" fo:font-size="100%"/>
      </text:list-level-style-bullet>
      <text:list-level-style-bullet text:level="8" text:bullet-char="">
        <style:list-level-properties text:space-before="3.25in" text:min-label-width="0.25in"/>
        <style:text-properties fo:color="#a53010" fo:font-family="Wingdings 3" style:font-charset="x-symbol" fo:font-size="100%"/>
      </text:list-level-style-bullet>
      <text:list-level-style-bullet text:level="9" text:bullet-char="">
        <style:list-level-properties text:space-before="3.75in" text:min-label-width="0.25in"/>
        <style:text-properties fo:color="#a53010" fo:font-family="Wingdings 3" style:font-charset="x-symbol" fo:font-size="100%"/>
      </text:list-level-style-bullet>
    </text:list-style>
    <number:date-style xmlns:number="urn:oasis:names:tc:opendocument:xmlns:datastyle:1.0" style:name="a823"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733"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7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277"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999"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181"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480" number:transliteration-format="" number:transliteration-style="long">
      <number:month number:calendar="gregorian"/>
      <number:text>/</number:text>
      <number:day number:calendar="gregorian"/>
      <number:text>/</number:text>
      <number:year number:style="long" number:calendar="gregorian"/>
    </number:date-style>
  </office:automatic-styles>
  <office:master-styles>
    <draw:layer-set>
      <draw:layer draw:name="Master1-bg" draw:protected="true"/>
    </draw:layer-set>
    <style:master-page style:name="Master1-Wisp" style:page-layout-name="pageLayout1" draw:style-name="a1">
      <draw:g draw:name="Group 22" draw:id="id0">
        <svg:desc/>
        <draw:custom-shape svg:x="0in" svg:y="2.8161in" svg:width="0.11006in" svg:height="0.68484in" draw:id="id20" draw:style-name="a72" draw:name="Freeform 11">
          <svg:desc/>
          <text:p text:style-name="a71" text:class-names="" text:cond-style-name=""><text:span text:style-name="a70"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21" draw:style-name="a75" draw:name="Freeform 12">
          <svg:desc/>
          <text:p text:style-name="a74" text:class-names="" text:cond-style-name=""><text:span text:style-name="a73"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22" draw:style-name="a78" draw:name="Freeform 13">
          <svg:desc/>
          <text:p text:style-name="a77" text:class-names="" text:cond-style-name=""><text:span text:style-name="a76"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23" draw:style-name="a81" draw:name="Freeform 14">
          <svg:desc/>
          <text:p text:style-name="a80" text:class-names="" text:cond-style-name=""><text:span text:style-name="a79"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24" draw:style-name="a84" draw:name="Freeform 15">
          <svg:desc/>
          <text:p text:style-name="a83" text:class-names="" text:cond-style-name=""><text:span text:style-name="a82"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25" draw:style-name="a87" draw:name="Freeform 16">
          <svg:desc/>
          <text:p text:style-name="a86" text:class-names="" text:cond-style-name=""><text:span text:style-name="a85"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26" draw:style-name="a90" draw:name="Freeform 17">
          <svg:desc/>
          <text:p text:style-name="a89" text:class-names="" text:cond-style-name=""><text:span text:style-name="a88"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27" draw:style-name="a93" draw:name="Freeform 18">
          <svg:desc/>
          <text:p text:style-name="a92" text:class-names="" text:cond-style-name=""><text:span text:style-name="a91"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28" draw:style-name="a96" draw:name="Freeform 19">
          <svg:desc/>
          <text:p text:style-name="a95" text:class-names="" text:cond-style-name=""><text:span text:style-name="a94"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29" draw:style-name="a99" draw:name="Freeform 20">
          <svg:desc/>
          <text:p text:style-name="a98" text:class-names="" text:cond-style-name=""><text:span text:style-name="a97"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30" draw:style-name="a102" draw:name="Freeform 21">
          <svg:desc/>
          <text:p text:style-name="a101" text:class-names="" text:cond-style-name=""><text:span text:style-name="a100"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31" draw:style-name="a105" draw:name="Freeform 22">
          <svg:desc/>
          <text:p text:style-name="a104" text:class-names="" text:cond-style-name=""><text:span text:style-name="a103"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1">
        <svg:desc/>
        <draw:custom-shape svg:x="0.02977in" svg:y="-0.00086in" svg:width="0.5406in" svg:height="4.81304in" draw:id="id8" draw:style-name="a36" draw:name="Freeform 27">
          <svg:desc/>
          <text:p text:style-name="a35" text:class-names="" text:cond-style-name=""><text:span text:style-name="a34"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9" draw:style-name="a39" draw:name="Freeform 28">
          <svg:desc/>
          <text:p text:style-name="a38" text:class-names="" text:cond-style-name=""><text:span text:style-name="a37"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10" draw:style-name="a42" draw:name="Freeform 29">
          <svg:desc/>
          <text:p text:style-name="a41" text:class-names="" text:cond-style-name=""><text:span text:style-name="a40"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11" draw:style-name="a45" draw:name="Freeform 30">
          <svg:desc/>
          <text:p text:style-name="a44" text:class-names="" text:cond-style-name=""><text:span text:style-name="a43"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12" draw:style-name="a48" draw:name="Freeform 31">
          <svg:desc/>
          <text:p text:style-name="a47" text:class-names="" text:cond-style-name=""><text:span text:style-name="a46"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13" draw:style-name="a51" draw:name="Freeform 32">
          <svg:desc/>
          <text:p text:style-name="a50" text:class-names="" text:cond-style-name=""><text:span text:style-name="a49"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14" draw:style-name="a54" draw:name="Freeform 33">
          <svg:desc/>
          <text:p text:style-name="a53" text:class-names="" text:cond-style-name=""><text:span text:style-name="a52"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15" draw:style-name="a57" draw:name="Freeform 34">
          <svg:desc/>
          <text:p text:style-name="a56" text:class-names="" text:cond-style-name=""><text:span text:style-name="a55"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16" draw:style-name="a60" draw:name="Freeform 35">
          <svg:desc/>
          <text:p text:style-name="a59" text:class-names="" text:cond-style-name=""><text:span text:style-name="a58"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17" draw:style-name="a63" draw:name="Freeform 36">
          <svg:desc/>
          <text:p text:style-name="a62" text:class-names="" text:cond-style-name=""><text:span text:style-name="a61"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18" draw:style-name="a66" draw:name="Freeform 37">
          <svg:desc/>
          <text:p text:style-name="a65" text:class-names="" text:cond-style-name=""><text:span text:style-name="a64"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19" draw:style-name="a69" draw:name="Freeform 38">
          <svg:desc/>
          <text:p text:style-name="a68" text:class-names="" text:cond-style-name=""><text:span text:style-name="a67"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2" draw:style-name="a4" draw:name="Rectangle 6">
        <svg:desc/>
        <text:p text:style-name="a3" text:class-names="" text:cond-style-name=""><text:span text:style-name="a2" text:class-names=""/></text:p>
        <draw:enhanced-geometry xmlns:dr3d="urn:oasis:names:tc:opendocument:xmlns:dr3d:1.0" draw:type="non-primitive" svg:viewBox="0 0 21600 21600" draw:enhanced-path="M 0 0 L 21600 0 21600 21600 0 21600 Z N"/>
      </draw:custom-shape>
      <draw:frame draw:id="id3" presentation:style-name="a7" draw:name="Title Placeholder 1" svg:x="2.83566in" svg:y="0.68253in" svg:width="9.74594in" svg:height="1.4008in" presentation:class="title" presentation:placeholder="false">
        <draw:text-box>
          <text:p text:style-name="a6" text:class-names="" text:cond-style-name=""><text:span text:style-name="a5" text:class-names="">Click to edit Master title style</text:span></text:p>
        </draw:text-box>
        <svg:desc/>
      </draw:frame>
      <draw:frame draw:id="id4" presentation:style-name="a23" draw:name="Text Placeholder 2" svg:x="2.8316in" svg:y="2.33333in" svg:width="9.75in" svg:height="4.25in" presentation:class="outline" presentation:placeholder="false">
        <draw:text-box>
          <text:list text:style-name="a10">
            <text:list-item>
              <text:p text:style-name="a9" text:class-names="" text:cond-style-name=""><text:span text:style-name="a8" text:class-names="">Click to edit Master text styles</text:span></text:p>
            </text:list-item>
          </text:list>
          <text:list text:style-name="a13">
            <text:list-item>
              <text:list text:style-name="a13">
                <text:list-item>
                  <text:p text:style-name="a12" text:class-names="" text:cond-style-name=""><text:span text:style-name="a11" text:class-names="">Second level</text:span></text:p>
                </text:list-item>
              </text:list>
            </text:list-item>
          </text:list>
          <text:list text:style-name="a16">
            <text:list-item>
              <text:list text:style-name="a16">
                <text:list-item>
                  <text:list text:style-name="a16">
                    <text:list-item>
                      <text:p text:style-name="a15" text:class-names="" text:cond-style-name=""><text:span text:style-name="a14" text:class-names="">Third level</text:span></text:p>
                    </text:list-item>
                  </text:list>
                </text:list-item>
              </text:list>
            </text:list-item>
          </text:list>
          <text:list text:style-name="a19">
            <text:list-item>
              <text:list text:style-name="a19">
                <text:list-item>
                  <text:list text:style-name="a19">
                    <text:list-item>
                      <text:list text:style-name="a19">
                        <text:list-item>
                          <text:p text:style-name="a18" text:class-names="" text:cond-style-name=""><text:span text:style-name="a17" text:class-names="">Fourth level</text:span></text:p>
                        </text:list-item>
                      </text:list>
                    </text:list-item>
                  </text:list>
                </text:list-item>
              </text:list>
            </text:list-item>
          </text:list>
          <text:list text:style-name="a22">
            <text:list-item>
              <text:list text:style-name="a22">
                <text:list-item>
                  <text:list text:style-name="a22">
                    <text:list-item>
                      <text:list text:style-name="a22">
                        <text:list-item>
                          <text:list text:style-name="a22">
                            <text:list-item>
                              <text:p text:style-name="a21" text:class-names="" text:cond-style-name=""><text:span text:style-name="a20" text:class-names="">Fifth level</text:span></text:p>
                            </text:list-item>
                          </text:list>
                        </text:list-item>
                      </text:list>
                    </text:list-item>
                  </text:list>
                </text:list-item>
              </text:list>
            </text:list-item>
          </text:list>
        </draw:text-box>
        <svg:desc/>
      </draw:frame>
      <draw:frame draw:id="id5" presentation:style-name="a27" draw:name="Date Placeholder 3" svg:x="11.3316in" svg:y="6.70433in" svg:width="1.25359in" svg:height="0.40507in" presentation:class="date-time" presentation:placeholder="false">
        <draw:text-box>
          <text:p text:style-name="a26" text:class-names="" text:cond-style-name=""><text:span text:style-name="a24" text:class-names=""><text:date text:fixed="false" style:data-style-name="a25">4/1/2019</text:date></text:span></text:p>
        </draw:text-box>
        <svg:desc/>
      </draw:frame>
      <draw:frame draw:id="id6" presentation:style-name="a30" draw:name="Footer Placeholder 4" svg:x="2.8316in" svg:y="6.7102in" svg:width="8.33333in" svg:height="0.39931in" presentation:class="footer" presentation:placeholder="false">
        <draw:text-box>
          <text:p text:style-name="a29" text:class-names="" text:cond-style-name=""><text:span text:style-name="a28" text:class-names=""/></text:p>
        </draw:text-box>
        <svg:desc/>
      </draw:frame>
      <draw:frame draw:id="id7" presentation:style-name="a33" draw:name="Slide Number Placeholder 5" svg:x="0.5816in" svg:y="0.86153in" svg:width="0.85276in" svg:height="0.39931in" presentation:class="page-number" presentation:placeholder="false">
        <draw:text-box>
          <text:p text:style-name="a32" text:class-names="" text:cond-style-name=""><text:span text:style-name="a31" text:class-names=""><text:page-number style:num-format="1" text:fixed="false"/></text:span></text:p>
        </draw:text-box>
        <svg:desc/>
      </draw:frame>
    </style:master-page>
    <style:master-page style:name="Master1-Layout1-title-Title-Slide" style:page-layout-name="pageLayout1" draw:style-name="a107">
      <draw:g draw:name="Group 22" draw:id="id32">
        <svg:desc/>
        <draw:custom-shape svg:x="0in" svg:y="2.8161in" svg:width="0.11006in" svg:height="0.68484in" draw:id="id50" draw:layer="Master1-bg" draw:style-name="a158" draw:name="Freeform 11">
          <svg:desc/>
          <text:p text:style-name="a157" text:class-names="" text:cond-style-name=""><text:span text:style-name="a156"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51" draw:layer="Master1-bg" draw:style-name="a161" draw:name="Freeform 12">
          <svg:desc/>
          <text:p text:style-name="a160" text:class-names="" text:cond-style-name=""><text:span text:style-name="a159"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52" draw:layer="Master1-bg" draw:style-name="a164" draw:name="Freeform 13">
          <svg:desc/>
          <text:p text:style-name="a163" text:class-names="" text:cond-style-name=""><text:span text:style-name="a162"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53" draw:layer="Master1-bg" draw:style-name="a167" draw:name="Freeform 14">
          <svg:desc/>
          <text:p text:style-name="a166" text:class-names="" text:cond-style-name=""><text:span text:style-name="a165"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54" draw:layer="Master1-bg" draw:style-name="a170" draw:name="Freeform 15">
          <svg:desc/>
          <text:p text:style-name="a169" text:class-names="" text:cond-style-name=""><text:span text:style-name="a168"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55" draw:layer="Master1-bg" draw:style-name="a173" draw:name="Freeform 16">
          <svg:desc/>
          <text:p text:style-name="a172" text:class-names="" text:cond-style-name=""><text:span text:style-name="a171"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56" draw:layer="Master1-bg" draw:style-name="a176" draw:name="Freeform 17">
          <svg:desc/>
          <text:p text:style-name="a175" text:class-names="" text:cond-style-name=""><text:span text:style-name="a174"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57" draw:layer="Master1-bg" draw:style-name="a179" draw:name="Freeform 18">
          <svg:desc/>
          <text:p text:style-name="a178" text:class-names="" text:cond-style-name=""><text:span text:style-name="a177"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58" draw:layer="Master1-bg" draw:style-name="a182" draw:name="Freeform 19">
          <svg:desc/>
          <text:p text:style-name="a181" text:class-names="" text:cond-style-name=""><text:span text:style-name="a180"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59" draw:layer="Master1-bg" draw:style-name="a185" draw:name="Freeform 20">
          <svg:desc/>
          <text:p text:style-name="a184" text:class-names="" text:cond-style-name=""><text:span text:style-name="a183"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60" draw:layer="Master1-bg" draw:style-name="a188" draw:name="Freeform 21">
          <svg:desc/>
          <text:p text:style-name="a187" text:class-names="" text:cond-style-name=""><text:span text:style-name="a186"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61" draw:layer="Master1-bg" draw:style-name="a191" draw:name="Freeform 22">
          <svg:desc/>
          <text:p text:style-name="a190" text:class-names="" text:cond-style-name=""><text:span text:style-name="a189"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33">
        <svg:desc/>
        <draw:custom-shape svg:x="0.02977in" svg:y="-0.00086in" svg:width="0.5406in" svg:height="4.81304in" draw:id="id38" draw:layer="Master1-bg" draw:style-name="a122" draw:name="Freeform 27">
          <svg:desc/>
          <text:p text:style-name="a121" text:class-names="" text:cond-style-name=""><text:span text:style-name="a120"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39" draw:layer="Master1-bg" draw:style-name="a125" draw:name="Freeform 28">
          <svg:desc/>
          <text:p text:style-name="a124" text:class-names="" text:cond-style-name=""><text:span text:style-name="a123"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40" draw:layer="Master1-bg" draw:style-name="a128" draw:name="Freeform 29">
          <svg:desc/>
          <text:p text:style-name="a127" text:class-names="" text:cond-style-name=""><text:span text:style-name="a126"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41" draw:layer="Master1-bg" draw:style-name="a131" draw:name="Freeform 30">
          <svg:desc/>
          <text:p text:style-name="a130" text:class-names="" text:cond-style-name=""><text:span text:style-name="a129"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42" draw:layer="Master1-bg" draw:style-name="a134" draw:name="Freeform 31">
          <svg:desc/>
          <text:p text:style-name="a133" text:class-names="" text:cond-style-name=""><text:span text:style-name="a132"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43" draw:layer="Master1-bg" draw:style-name="a137" draw:name="Freeform 32">
          <svg:desc/>
          <text:p text:style-name="a136" text:class-names="" text:cond-style-name=""><text:span text:style-name="a135"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44" draw:layer="Master1-bg" draw:style-name="a140" draw:name="Freeform 33">
          <svg:desc/>
          <text:p text:style-name="a139" text:class-names="" text:cond-style-name=""><text:span text:style-name="a138"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45" draw:layer="Master1-bg" draw:style-name="a143" draw:name="Freeform 34">
          <svg:desc/>
          <text:p text:style-name="a142" text:class-names="" text:cond-style-name=""><text:span text:style-name="a141"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46" draw:layer="Master1-bg" draw:style-name="a146" draw:name="Freeform 35">
          <svg:desc/>
          <text:p text:style-name="a145" text:class-names="" text:cond-style-name=""><text:span text:style-name="a144"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47" draw:layer="Master1-bg" draw:style-name="a149" draw:name="Freeform 36">
          <svg:desc/>
          <text:p text:style-name="a148" text:class-names="" text:cond-style-name=""><text:span text:style-name="a147"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48" draw:layer="Master1-bg" draw:style-name="a152" draw:name="Freeform 37">
          <svg:desc/>
          <text:p text:style-name="a151" text:class-names="" text:cond-style-name=""><text:span text:style-name="a150"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49" draw:layer="Master1-bg" draw:style-name="a155" draw:name="Freeform 38">
          <svg:desc/>
          <text:p text:style-name="a154" text:class-names="" text:cond-style-name=""><text:span text:style-name="a153"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34" draw:layer="Master1-bg" draw:style-name="a110" draw:name="Rectangle 6">
        <svg:desc/>
        <text:p text:style-name="a109" text:class-names="" text:cond-style-name=""><text:span text:style-name="a108" text:class-names=""/></text:p>
        <draw:enhanced-geometry xmlns:dr3d="urn:oasis:names:tc:opendocument:xmlns:dr3d:1.0" draw:type="non-primitive" svg:viewBox="0 0 21600 21600" draw:enhanced-path="M 0 0 L 21600 0 21600 21600 0 21600 Z N"/>
      </draw:custom-shape>
      <draw:frame draw:id="id35" presentation:style-name="a113" draw:name="Footer Placeholder 4" svg:x="2.8316in" svg:y="6.7102in" svg:width="8.33333in" svg:height="0.39931in" presentation:class="footer" presentation:placeholder="false">
        <draw:text-box>
          <text:p text:style-name="a112" text:class-names="" text:cond-style-name=""><text:span text:style-name="a111" text:class-names=""/></text:p>
        </draw:text-box>
        <svg:desc/>
      </draw:frame>
      <draw:custom-shape svg:x="0in" svg:y="4.72858in" svg:width="1.90797in" svg:height="0.85148in" draw:id="id36" draw:style-name="a116" draw:name="Freeform 6">
        <svg:desc/>
        <text:p text:style-name="a115" text:class-names="" text:cond-style-name=""><text:span text:style-name="a114" text:class-names=""/></text:p>
        <draw:enhanced-geometry xmlns:dr3d="urn:oasis:names:tc:opendocument:xmlns:dr3d:1.0" draw:type="non-primitive" svg:viewBox="0 0 372 166" draw:enhanced-path="M ?f3 ?f2 C ?f4 ?f2 ?f5 ?f6 ?f7 ?f8 ?f7 ?f9 ?f10 ?f9 ?f10 ?f9 ?f11 ?f12 ?f11 ?f12 ?f11 ?f12 ?f1 ?f13 ?f1 ?f14 ?f11 ?f15 ?f10 ?f16 ?f10 ?f16 ?f10 ?f16 ?f10 ?f17 ?f7 ?f17 ?f7 ?f17 ?f5 ?f18 ?f4 ?f0 ?f3 ?f0 ?f0 ?f0 ?f0 ?f0 ?f0 ?f0 ?f0 ?f2 ?f0 ?f2 ?f0 ?f2 L ?f3 ?f2 Z N" draw:text-areas="?f23 ?f25 ?f24 ?f26">
          <draw:equation draw:name="f0" draw:formula="0"/>
          <draw:equation draw:name="f1" draw:formula="372"/>
          <draw:equation draw:name="f2" draw:formula="166"/>
          <draw:equation draw:name="f3" draw:formula="287"/>
          <draw:equation draw:name="f4" draw:formula="290"/>
          <draw:equation draw:name="f5" draw:formula="292"/>
          <draw:equation draw:name="f6" draw:formula="165"/>
          <draw:equation draw:name="f7" draw:formula="293"/>
          <draw:equation draw:name="f8" draw:formula="164"/>
          <draw:equation draw:name="f9" draw:formula="163"/>
          <draw:equation draw:name="f10" draw:formula="294"/>
          <draw:equation draw:name="f11" draw:formula="370"/>
          <draw:equation draw:name="f12" draw:formula="87"/>
          <draw:equation draw:name="f13" draw:formula="85"/>
          <draw:equation draw:name="f14" draw:formula="81"/>
          <draw:equation draw:name="f15" draw:formula="78"/>
          <draw:equation draw:name="f16" draw:formula="3"/>
          <draw:equation draw:name="f17" draw:formula="2"/>
          <draw:equation draw:name="f18" draw:formula="1"/>
          <draw:equation draw:name="f19" draw:formula="?f2 - ?f0"/>
          <draw:equation draw:name="f20" draw:formula="?f1 - ?f0"/>
          <draw:equation draw:name="f21" draw:formula="?f20 / 372"/>
          <draw:equation draw:name="f22" draw:formula="?f19 / 166"/>
          <draw:equation draw:name="f23" draw:formula="0 / ?f21"/>
          <draw:equation draw:name="f24" draw:formula="?f1 / ?f21"/>
          <draw:equation draw:name="f25" draw:formula="0 / ?f22"/>
          <draw:equation draw:name="f26" draw:formula="?f2 / ?f22"/>
        </draw:enhanced-geometry>
      </draw:custom-shape>
      <draw:frame draw:id="id37" presentation:style-name="a119" draw:name="Slide Number Placeholder 5" svg:x="0.5816in" svg:y="4.95357in" svg:width="0.85276in" svg:height="0.39931in" presentation:class="page-number" presentation:placeholder="false">
        <draw:text-box>
          <text:p text:style-name="a118" text:class-names="" text:cond-style-name=""><text:span text:style-name="a117" text:class-names=""><text:page-number style:num-format="1" text:fixed="false"/></text:span></text:p>
        </draw:text-box>
        <svg:desc/>
      </draw:frame>
    </style:master-page>
    <style:master-page style:name="Master1-Layout2-obj-Title-and-Content" style:page-layout-name="pageLayout1" draw:style-name="a193">
      <draw:g draw:name="Group 22" draw:id="id62">
        <svg:desc/>
        <draw:custom-shape svg:x="0in" svg:y="2.8161in" svg:width="0.11006in" svg:height="0.68484in" draw:id="id80" draw:layer="Master1-bg" draw:style-name="a244" draw:name="Freeform 11">
          <svg:desc/>
          <text:p text:style-name="a243" text:class-names="" text:cond-style-name=""><text:span text:style-name="a242"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81" draw:layer="Master1-bg" draw:style-name="a247" draw:name="Freeform 12">
          <svg:desc/>
          <text:p text:style-name="a246" text:class-names="" text:cond-style-name=""><text:span text:style-name="a245"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82" draw:layer="Master1-bg" draw:style-name="a250" draw:name="Freeform 13">
          <svg:desc/>
          <text:p text:style-name="a249" text:class-names="" text:cond-style-name=""><text:span text:style-name="a248"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83" draw:layer="Master1-bg" draw:style-name="a253" draw:name="Freeform 14">
          <svg:desc/>
          <text:p text:style-name="a252" text:class-names="" text:cond-style-name=""><text:span text:style-name="a251"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84" draw:layer="Master1-bg" draw:style-name="a256" draw:name="Freeform 15">
          <svg:desc/>
          <text:p text:style-name="a255" text:class-names="" text:cond-style-name=""><text:span text:style-name="a254"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85" draw:layer="Master1-bg" draw:style-name="a259" draw:name="Freeform 16">
          <svg:desc/>
          <text:p text:style-name="a258" text:class-names="" text:cond-style-name=""><text:span text:style-name="a257"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86" draw:layer="Master1-bg" draw:style-name="a262" draw:name="Freeform 17">
          <svg:desc/>
          <text:p text:style-name="a261" text:class-names="" text:cond-style-name=""><text:span text:style-name="a260"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87" draw:layer="Master1-bg" draw:style-name="a265" draw:name="Freeform 18">
          <svg:desc/>
          <text:p text:style-name="a264" text:class-names="" text:cond-style-name=""><text:span text:style-name="a263"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88" draw:layer="Master1-bg" draw:style-name="a268" draw:name="Freeform 19">
          <svg:desc/>
          <text:p text:style-name="a267" text:class-names="" text:cond-style-name=""><text:span text:style-name="a266"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89" draw:layer="Master1-bg" draw:style-name="a271" draw:name="Freeform 20">
          <svg:desc/>
          <text:p text:style-name="a270" text:class-names="" text:cond-style-name=""><text:span text:style-name="a269"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90" draw:layer="Master1-bg" draw:style-name="a274" draw:name="Freeform 21">
          <svg:desc/>
          <text:p text:style-name="a273" text:class-names="" text:cond-style-name=""><text:span text:style-name="a272"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91" draw:layer="Master1-bg" draw:style-name="a277" draw:name="Freeform 22">
          <svg:desc/>
          <text:p text:style-name="a276" text:class-names="" text:cond-style-name=""><text:span text:style-name="a275"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63">
        <svg:desc/>
        <draw:custom-shape svg:x="0.02977in" svg:y="-0.00086in" svg:width="0.5406in" svg:height="4.81304in" draw:id="id68" draw:layer="Master1-bg" draw:style-name="a208" draw:name="Freeform 27">
          <svg:desc/>
          <text:p text:style-name="a207" text:class-names="" text:cond-style-name=""><text:span text:style-name="a206"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69" draw:layer="Master1-bg" draw:style-name="a211" draw:name="Freeform 28">
          <svg:desc/>
          <text:p text:style-name="a210" text:class-names="" text:cond-style-name=""><text:span text:style-name="a209"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70" draw:layer="Master1-bg" draw:style-name="a214" draw:name="Freeform 29">
          <svg:desc/>
          <text:p text:style-name="a213" text:class-names="" text:cond-style-name=""><text:span text:style-name="a212"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71" draw:layer="Master1-bg" draw:style-name="a217" draw:name="Freeform 30">
          <svg:desc/>
          <text:p text:style-name="a216" text:class-names="" text:cond-style-name=""><text:span text:style-name="a215"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72" draw:layer="Master1-bg" draw:style-name="a220" draw:name="Freeform 31">
          <svg:desc/>
          <text:p text:style-name="a219" text:class-names="" text:cond-style-name=""><text:span text:style-name="a218"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73" draw:layer="Master1-bg" draw:style-name="a223" draw:name="Freeform 32">
          <svg:desc/>
          <text:p text:style-name="a222" text:class-names="" text:cond-style-name=""><text:span text:style-name="a221"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74" draw:layer="Master1-bg" draw:style-name="a226" draw:name="Freeform 33">
          <svg:desc/>
          <text:p text:style-name="a225" text:class-names="" text:cond-style-name=""><text:span text:style-name="a224"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75" draw:layer="Master1-bg" draw:style-name="a229" draw:name="Freeform 34">
          <svg:desc/>
          <text:p text:style-name="a228" text:class-names="" text:cond-style-name=""><text:span text:style-name="a227"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76" draw:layer="Master1-bg" draw:style-name="a232" draw:name="Freeform 35">
          <svg:desc/>
          <text:p text:style-name="a231" text:class-names="" text:cond-style-name=""><text:span text:style-name="a230"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77" draw:layer="Master1-bg" draw:style-name="a235" draw:name="Freeform 36">
          <svg:desc/>
          <text:p text:style-name="a234" text:class-names="" text:cond-style-name=""><text:span text:style-name="a233"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78" draw:layer="Master1-bg" draw:style-name="a238" draw:name="Freeform 37">
          <svg:desc/>
          <text:p text:style-name="a237" text:class-names="" text:cond-style-name=""><text:span text:style-name="a236"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79" draw:layer="Master1-bg" draw:style-name="a241" draw:name="Freeform 38">
          <svg:desc/>
          <text:p text:style-name="a240" text:class-names="" text:cond-style-name=""><text:span text:style-name="a239"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64" draw:layer="Master1-bg" draw:style-name="a196" draw:name="Rectangle 6">
        <svg:desc/>
        <text:p text:style-name="a195" text:class-names="" text:cond-style-name=""><text:span text:style-name="a194" text:class-names=""/></text:p>
        <draw:enhanced-geometry xmlns:dr3d="urn:oasis:names:tc:opendocument:xmlns:dr3d:1.0" draw:type="non-primitive" svg:viewBox="0 0 21600 21600" draw:enhanced-path="M 0 0 L 21600 0 21600 21600 0 21600 Z N"/>
      </draw:custom-shape>
      <draw:frame draw:id="id65" presentation:style-name="a199" draw:name="Footer Placeholder 4" svg:x="2.8316in" svg:y="6.7102in" svg:width="8.33333in" svg:height="0.39931in" presentation:class="footer" presentation:placeholder="false">
        <draw:text-box>
          <text:p text:style-name="a198" text:class-names="" text:cond-style-name=""><text:span text:style-name="a197" text:class-names=""/></text:p>
        </draw:text-box>
        <svg:desc/>
      </draw:frame>
      <draw:custom-shape svg:x="-0.00458in" svg:y="0.78125in" svg:width="1.73723in" svg:height="0.55479in" draw:id="id66" draw:style-name="a202" draw:name="Freeform 11">
        <svg:desc/>
        <text:p text:style-name="a201" text:class-names="" text:cond-style-name=""><text:span text:style-name="a200"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67" presentation:style-name="a205" draw:name="Slide Number Placeholder 5" svg:x="0.5816in" svg:y="0.86153in" svg:width="0.85276in" svg:height="0.39931in" presentation:class="page-number" presentation:placeholder="false">
        <draw:text-box>
          <text:p text:style-name="a204" text:class-names="" text:cond-style-name=""><text:span text:style-name="a203" text:class-names=""><text:page-number style:num-format="1" text:fixed="false"/></text:span></text:p>
        </draw:text-box>
        <svg:desc/>
      </draw:frame>
    </style:master-page>
    <style:master-page style:name="Master1-Layout3-secHead-Section-Header" style:page-layout-name="pageLayout1" draw:style-name="a279">
      <draw:g draw:name="Group 22" draw:id="id92">
        <svg:desc/>
        <draw:custom-shape svg:x="0in" svg:y="2.8161in" svg:width="0.11006in" svg:height="0.68484in" draw:id="id110" draw:layer="Master1-bg" draw:style-name="a330" draw:name="Freeform 11">
          <svg:desc/>
          <text:p text:style-name="a329" text:class-names="" text:cond-style-name=""><text:span text:style-name="a328"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111" draw:layer="Master1-bg" draw:style-name="a333" draw:name="Freeform 12">
          <svg:desc/>
          <text:p text:style-name="a332" text:class-names="" text:cond-style-name=""><text:span text:style-name="a331"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112" draw:layer="Master1-bg" draw:style-name="a336" draw:name="Freeform 13">
          <svg:desc/>
          <text:p text:style-name="a335" text:class-names="" text:cond-style-name=""><text:span text:style-name="a334"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113" draw:layer="Master1-bg" draw:style-name="a339" draw:name="Freeform 14">
          <svg:desc/>
          <text:p text:style-name="a338" text:class-names="" text:cond-style-name=""><text:span text:style-name="a337"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114" draw:layer="Master1-bg" draw:style-name="a342" draw:name="Freeform 15">
          <svg:desc/>
          <text:p text:style-name="a341" text:class-names="" text:cond-style-name=""><text:span text:style-name="a340"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115" draw:layer="Master1-bg" draw:style-name="a345" draw:name="Freeform 16">
          <svg:desc/>
          <text:p text:style-name="a344" text:class-names="" text:cond-style-name=""><text:span text:style-name="a343"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116" draw:layer="Master1-bg" draw:style-name="a348" draw:name="Freeform 17">
          <svg:desc/>
          <text:p text:style-name="a347" text:class-names="" text:cond-style-name=""><text:span text:style-name="a346"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117" draw:layer="Master1-bg" draw:style-name="a351" draw:name="Freeform 18">
          <svg:desc/>
          <text:p text:style-name="a350" text:class-names="" text:cond-style-name=""><text:span text:style-name="a349"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118" draw:layer="Master1-bg" draw:style-name="a354" draw:name="Freeform 19">
          <svg:desc/>
          <text:p text:style-name="a353" text:class-names="" text:cond-style-name=""><text:span text:style-name="a352"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119" draw:layer="Master1-bg" draw:style-name="a357" draw:name="Freeform 20">
          <svg:desc/>
          <text:p text:style-name="a356" text:class-names="" text:cond-style-name=""><text:span text:style-name="a355"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120" draw:layer="Master1-bg" draw:style-name="a360" draw:name="Freeform 21">
          <svg:desc/>
          <text:p text:style-name="a359" text:class-names="" text:cond-style-name=""><text:span text:style-name="a358"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121" draw:layer="Master1-bg" draw:style-name="a363" draw:name="Freeform 22">
          <svg:desc/>
          <text:p text:style-name="a362" text:class-names="" text:cond-style-name=""><text:span text:style-name="a361"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93">
        <svg:desc/>
        <draw:custom-shape svg:x="0.02977in" svg:y="-0.00086in" svg:width="0.5406in" svg:height="4.81304in" draw:id="id98" draw:layer="Master1-bg" draw:style-name="a294" draw:name="Freeform 27">
          <svg:desc/>
          <text:p text:style-name="a293" text:class-names="" text:cond-style-name=""><text:span text:style-name="a292"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99" draw:layer="Master1-bg" draw:style-name="a297" draw:name="Freeform 28">
          <svg:desc/>
          <text:p text:style-name="a296" text:class-names="" text:cond-style-name=""><text:span text:style-name="a295"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100" draw:layer="Master1-bg" draw:style-name="a300" draw:name="Freeform 29">
          <svg:desc/>
          <text:p text:style-name="a299" text:class-names="" text:cond-style-name=""><text:span text:style-name="a298"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101" draw:layer="Master1-bg" draw:style-name="a303" draw:name="Freeform 30">
          <svg:desc/>
          <text:p text:style-name="a302" text:class-names="" text:cond-style-name=""><text:span text:style-name="a301"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102" draw:layer="Master1-bg" draw:style-name="a306" draw:name="Freeform 31">
          <svg:desc/>
          <text:p text:style-name="a305" text:class-names="" text:cond-style-name=""><text:span text:style-name="a304"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103" draw:layer="Master1-bg" draw:style-name="a309" draw:name="Freeform 32">
          <svg:desc/>
          <text:p text:style-name="a308" text:class-names="" text:cond-style-name=""><text:span text:style-name="a307"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104" draw:layer="Master1-bg" draw:style-name="a312" draw:name="Freeform 33">
          <svg:desc/>
          <text:p text:style-name="a311" text:class-names="" text:cond-style-name=""><text:span text:style-name="a310"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105" draw:layer="Master1-bg" draw:style-name="a315" draw:name="Freeform 34">
          <svg:desc/>
          <text:p text:style-name="a314" text:class-names="" text:cond-style-name=""><text:span text:style-name="a313"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106" draw:layer="Master1-bg" draw:style-name="a318" draw:name="Freeform 35">
          <svg:desc/>
          <text:p text:style-name="a317" text:class-names="" text:cond-style-name=""><text:span text:style-name="a316"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107" draw:layer="Master1-bg" draw:style-name="a321" draw:name="Freeform 36">
          <svg:desc/>
          <text:p text:style-name="a320" text:class-names="" text:cond-style-name=""><text:span text:style-name="a319"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108" draw:layer="Master1-bg" draw:style-name="a324" draw:name="Freeform 37">
          <svg:desc/>
          <text:p text:style-name="a323" text:class-names="" text:cond-style-name=""><text:span text:style-name="a322"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109" draw:layer="Master1-bg" draw:style-name="a327" draw:name="Freeform 38">
          <svg:desc/>
          <text:p text:style-name="a326" text:class-names="" text:cond-style-name=""><text:span text:style-name="a325"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94" draw:layer="Master1-bg" draw:style-name="a282" draw:name="Rectangle 6">
        <svg:desc/>
        <text:p text:style-name="a281" text:class-names="" text:cond-style-name=""><text:span text:style-name="a280" text:class-names=""/></text:p>
        <draw:enhanced-geometry xmlns:dr3d="urn:oasis:names:tc:opendocument:xmlns:dr3d:1.0" draw:type="non-primitive" svg:viewBox="0 0 21600 21600" draw:enhanced-path="M 0 0 L 21600 0 21600 21600 0 21600 Z N"/>
      </draw:custom-shape>
      <draw:frame draw:id="id95" presentation:style-name="a285" draw:name="Footer Placeholder 4" svg:x="2.8316in" svg:y="6.7102in" svg:width="8.33333in" svg:height="0.39931in" presentation:class="footer" presentation:placeholder="false">
        <draw:text-box>
          <text:p text:style-name="a284" text:class-names="" text:cond-style-name=""><text:span text:style-name="a283" text:class-names=""/></text:p>
        </draw:text-box>
        <svg:desc/>
      </draw:frame>
      <draw:custom-shape svg:x="-0.00458in" svg:y="3.47569in" svg:width="1.73723in" svg:height="0.55479in" draw:id="id96" draw:style-name="a288" draw:name="Freeform 11">
        <svg:desc/>
        <text:p text:style-name="a287" text:class-names="" text:cond-style-name=""><text:span text:style-name="a286"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97" presentation:style-name="a291" draw:name="Slide Number Placeholder 5" svg:x="0.5816in" svg:y="3.54783in" svg:width="0.85276in" svg:height="0.39931in" presentation:class="page-number" presentation:placeholder="false">
        <draw:text-box>
          <text:p text:style-name="a290" text:class-names="" text:cond-style-name=""><text:span text:style-name="a289" text:class-names=""><text:page-number style:num-format="1" text:fixed="false"/></text:span></text:p>
        </draw:text-box>
        <svg:desc/>
      </draw:frame>
    </style:master-page>
    <style:master-page style:name="Master1-Layout4-twoObj-Two-Content" style:page-layout-name="pageLayout1" draw:style-name="a365">
      <draw:g draw:name="Group 22" draw:id="id122">
        <svg:desc/>
        <draw:custom-shape svg:x="0in" svg:y="2.8161in" svg:width="0.11006in" svg:height="0.68484in" draw:id="id141" draw:layer="Master1-bg" draw:style-name="a420" draw:name="Freeform 11">
          <svg:desc/>
          <text:p text:style-name="a419" text:class-names="" text:cond-style-name=""><text:span text:style-name="a418"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142" draw:layer="Master1-bg" draw:style-name="a423" draw:name="Freeform 12">
          <svg:desc/>
          <text:p text:style-name="a422" text:class-names="" text:cond-style-name=""><text:span text:style-name="a421"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143" draw:layer="Master1-bg" draw:style-name="a426" draw:name="Freeform 13">
          <svg:desc/>
          <text:p text:style-name="a425" text:class-names="" text:cond-style-name=""><text:span text:style-name="a424"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144" draw:layer="Master1-bg" draw:style-name="a429" draw:name="Freeform 14">
          <svg:desc/>
          <text:p text:style-name="a428" text:class-names="" text:cond-style-name=""><text:span text:style-name="a427"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145" draw:layer="Master1-bg" draw:style-name="a432" draw:name="Freeform 15">
          <svg:desc/>
          <text:p text:style-name="a431" text:class-names="" text:cond-style-name=""><text:span text:style-name="a430"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146" draw:layer="Master1-bg" draw:style-name="a435" draw:name="Freeform 16">
          <svg:desc/>
          <text:p text:style-name="a434" text:class-names="" text:cond-style-name=""><text:span text:style-name="a433"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147" draw:layer="Master1-bg" draw:style-name="a438" draw:name="Freeform 17">
          <svg:desc/>
          <text:p text:style-name="a437" text:class-names="" text:cond-style-name=""><text:span text:style-name="a436"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148" draw:layer="Master1-bg" draw:style-name="a441" draw:name="Freeform 18">
          <svg:desc/>
          <text:p text:style-name="a440" text:class-names="" text:cond-style-name=""><text:span text:style-name="a439"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149" draw:layer="Master1-bg" draw:style-name="a444" draw:name="Freeform 19">
          <svg:desc/>
          <text:p text:style-name="a443" text:class-names="" text:cond-style-name=""><text:span text:style-name="a442"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150" draw:layer="Master1-bg" draw:style-name="a447" draw:name="Freeform 20">
          <svg:desc/>
          <text:p text:style-name="a446" text:class-names="" text:cond-style-name=""><text:span text:style-name="a445"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151" draw:layer="Master1-bg" draw:style-name="a450" draw:name="Freeform 21">
          <svg:desc/>
          <text:p text:style-name="a449" text:class-names="" text:cond-style-name=""><text:span text:style-name="a448"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152" draw:layer="Master1-bg" draw:style-name="a453" draw:name="Freeform 22">
          <svg:desc/>
          <text:p text:style-name="a452" text:class-names="" text:cond-style-name=""><text:span text:style-name="a451"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123">
        <svg:desc/>
        <draw:custom-shape svg:x="0.02977in" svg:y="-0.00086in" svg:width="0.5406in" svg:height="4.81304in" draw:id="id129" draw:layer="Master1-bg" draw:style-name="a384" draw:name="Freeform 27">
          <svg:desc/>
          <text:p text:style-name="a383" text:class-names="" text:cond-style-name=""><text:span text:style-name="a382"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130" draw:layer="Master1-bg" draw:style-name="a387" draw:name="Freeform 28">
          <svg:desc/>
          <text:p text:style-name="a386" text:class-names="" text:cond-style-name=""><text:span text:style-name="a385"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131" draw:layer="Master1-bg" draw:style-name="a390" draw:name="Freeform 29">
          <svg:desc/>
          <text:p text:style-name="a389" text:class-names="" text:cond-style-name=""><text:span text:style-name="a388"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132" draw:layer="Master1-bg" draw:style-name="a393" draw:name="Freeform 30">
          <svg:desc/>
          <text:p text:style-name="a392" text:class-names="" text:cond-style-name=""><text:span text:style-name="a391"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133" draw:layer="Master1-bg" draw:style-name="a396" draw:name="Freeform 31">
          <svg:desc/>
          <text:p text:style-name="a395" text:class-names="" text:cond-style-name=""><text:span text:style-name="a394"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134" draw:layer="Master1-bg" draw:style-name="a399" draw:name="Freeform 32">
          <svg:desc/>
          <text:p text:style-name="a398" text:class-names="" text:cond-style-name=""><text:span text:style-name="a397"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135" draw:layer="Master1-bg" draw:style-name="a402" draw:name="Freeform 33">
          <svg:desc/>
          <text:p text:style-name="a401" text:class-names="" text:cond-style-name=""><text:span text:style-name="a400"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136" draw:layer="Master1-bg" draw:style-name="a405" draw:name="Freeform 34">
          <svg:desc/>
          <text:p text:style-name="a404" text:class-names="" text:cond-style-name=""><text:span text:style-name="a403"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137" draw:layer="Master1-bg" draw:style-name="a408" draw:name="Freeform 35">
          <svg:desc/>
          <text:p text:style-name="a407" text:class-names="" text:cond-style-name=""><text:span text:style-name="a406"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138" draw:layer="Master1-bg" draw:style-name="a411" draw:name="Freeform 36">
          <svg:desc/>
          <text:p text:style-name="a410" text:class-names="" text:cond-style-name=""><text:span text:style-name="a409"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139" draw:layer="Master1-bg" draw:style-name="a414" draw:name="Freeform 37">
          <svg:desc/>
          <text:p text:style-name="a413" text:class-names="" text:cond-style-name=""><text:span text:style-name="a412"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140" draw:layer="Master1-bg" draw:style-name="a417" draw:name="Freeform 38">
          <svg:desc/>
          <text:p text:style-name="a416" text:class-names="" text:cond-style-name=""><text:span text:style-name="a415"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124" draw:layer="Master1-bg" draw:style-name="a368" draw:name="Rectangle 6">
        <svg:desc/>
        <text:p text:style-name="a367" text:class-names="" text:cond-style-name=""><text:span text:style-name="a366" text:class-names=""/></text:p>
        <draw:enhanced-geometry xmlns:dr3d="urn:oasis:names:tc:opendocument:xmlns:dr3d:1.0" draw:type="non-primitive" svg:viewBox="0 0 21600 21600" draw:enhanced-path="M 0 0 L 21600 0 21600 21600 0 21600 Z N"/>
      </draw:custom-shape>
      <draw:frame draw:id="id125" presentation:style-name="a372" draw:name="Date Placeholder 4" svg:x="11.3316in" svg:y="6.70433in" svg:width="1.25359in" svg:height="0.40507in" presentation:class="date-time" presentation:placeholder="false">
        <draw:text-box>
          <text:p text:style-name="a371" text:class-names="" text:cond-style-name=""><text:span text:style-name="a369" text:class-names=""><text:date text:fixed="false" style:data-style-name="a370">4/1/2019</text:date></text:span></text:p>
        </draw:text-box>
        <svg:desc/>
      </draw:frame>
      <draw:frame draw:id="id126" presentation:style-name="a375" draw:name="Footer Placeholder 5" svg:x="2.8316in" svg:y="6.7102in" svg:width="8.33333in" svg:height="0.39931in" presentation:class="footer" presentation:placeholder="false">
        <draw:text-box>
          <text:p text:style-name="a374" text:class-names="" text:cond-style-name=""><text:span text:style-name="a373" text:class-names=""/></text:p>
        </draw:text-box>
        <svg:desc/>
      </draw:frame>
      <draw:custom-shape svg:x="-0.00458in" svg:y="0.78125in" svg:width="1.73723in" svg:height="0.55479in" draw:id="id127" draw:style-name="a378" draw:name="Freeform 11">
        <svg:desc/>
        <text:p text:style-name="a377" text:class-names="" text:cond-style-name=""><text:span text:style-name="a376"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128" presentation:style-name="a381" draw:name="Slide Number Placeholder 5" svg:x="0.5816in" svg:y="0.86153in" svg:width="0.85276in" svg:height="0.39931in" presentation:class="page-number" presentation:placeholder="false">
        <draw:text-box>
          <text:p text:style-name="a380" text:class-names="" text:cond-style-name=""><text:span text:style-name="a379" text:class-names=""><text:page-number style:num-format="1" text:fixed="false"/></text:span></text:p>
        </draw:text-box>
        <svg:desc/>
      </draw:frame>
    </style:master-page>
    <style:master-page style:name="Master1-Layout5-twoTxTwoObj-Comparison" style:page-layout-name="pageLayout1" draw:style-name="a455">
      <draw:g draw:name="Group 22" draw:id="id153">
        <svg:desc/>
        <draw:custom-shape svg:x="0in" svg:y="2.8161in" svg:width="0.11006in" svg:height="0.68484in" draw:id="id174" draw:layer="Master1-bg" draw:style-name="a530" draw:name="Freeform 11">
          <svg:desc/>
          <text:p text:style-name="a529" text:class-names="" text:cond-style-name=""><text:span text:style-name="a528"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175" draw:layer="Master1-bg" draw:style-name="a533" draw:name="Freeform 12">
          <svg:desc/>
          <text:p text:style-name="a532" text:class-names="" text:cond-style-name=""><text:span text:style-name="a531"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176" draw:layer="Master1-bg" draw:style-name="a536" draw:name="Freeform 13">
          <svg:desc/>
          <text:p text:style-name="a535" text:class-names="" text:cond-style-name=""><text:span text:style-name="a534"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177" draw:layer="Master1-bg" draw:style-name="a539" draw:name="Freeform 14">
          <svg:desc/>
          <text:p text:style-name="a538" text:class-names="" text:cond-style-name=""><text:span text:style-name="a537"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178" draw:layer="Master1-bg" draw:style-name="a542" draw:name="Freeform 15">
          <svg:desc/>
          <text:p text:style-name="a541" text:class-names="" text:cond-style-name=""><text:span text:style-name="a540"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179" draw:layer="Master1-bg" draw:style-name="a545" draw:name="Freeform 16">
          <svg:desc/>
          <text:p text:style-name="a544" text:class-names="" text:cond-style-name=""><text:span text:style-name="a543"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180" draw:layer="Master1-bg" draw:style-name="a548" draw:name="Freeform 17">
          <svg:desc/>
          <text:p text:style-name="a547" text:class-names="" text:cond-style-name=""><text:span text:style-name="a546"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181" draw:layer="Master1-bg" draw:style-name="a551" draw:name="Freeform 18">
          <svg:desc/>
          <text:p text:style-name="a550" text:class-names="" text:cond-style-name=""><text:span text:style-name="a549"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182" draw:layer="Master1-bg" draw:style-name="a554" draw:name="Freeform 19">
          <svg:desc/>
          <text:p text:style-name="a553" text:class-names="" text:cond-style-name=""><text:span text:style-name="a552"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183" draw:layer="Master1-bg" draw:style-name="a557" draw:name="Freeform 20">
          <svg:desc/>
          <text:p text:style-name="a556" text:class-names="" text:cond-style-name=""><text:span text:style-name="a555"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184" draw:layer="Master1-bg" draw:style-name="a560" draw:name="Freeform 21">
          <svg:desc/>
          <text:p text:style-name="a559" text:class-names="" text:cond-style-name=""><text:span text:style-name="a558"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185" draw:layer="Master1-bg" draw:style-name="a563" draw:name="Freeform 22">
          <svg:desc/>
          <text:p text:style-name="a562" text:class-names="" text:cond-style-name=""><text:span text:style-name="a561"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154">
        <svg:desc/>
        <draw:custom-shape svg:x="0.02977in" svg:y="-0.00086in" svg:width="0.5406in" svg:height="4.81304in" draw:id="id162" draw:layer="Master1-bg" draw:style-name="a494" draw:name="Freeform 27">
          <svg:desc/>
          <text:p text:style-name="a493" text:class-names="" text:cond-style-name=""><text:span text:style-name="a492"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163" draw:layer="Master1-bg" draw:style-name="a497" draw:name="Freeform 28">
          <svg:desc/>
          <text:p text:style-name="a496" text:class-names="" text:cond-style-name=""><text:span text:style-name="a495"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164" draw:layer="Master1-bg" draw:style-name="a500" draw:name="Freeform 29">
          <svg:desc/>
          <text:p text:style-name="a499" text:class-names="" text:cond-style-name=""><text:span text:style-name="a498"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165" draw:layer="Master1-bg" draw:style-name="a503" draw:name="Freeform 30">
          <svg:desc/>
          <text:p text:style-name="a502" text:class-names="" text:cond-style-name=""><text:span text:style-name="a501"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166" draw:layer="Master1-bg" draw:style-name="a506" draw:name="Freeform 31">
          <svg:desc/>
          <text:p text:style-name="a505" text:class-names="" text:cond-style-name=""><text:span text:style-name="a504"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167" draw:layer="Master1-bg" draw:style-name="a509" draw:name="Freeform 32">
          <svg:desc/>
          <text:p text:style-name="a508" text:class-names="" text:cond-style-name=""><text:span text:style-name="a507"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168" draw:layer="Master1-bg" draw:style-name="a512" draw:name="Freeform 33">
          <svg:desc/>
          <text:p text:style-name="a511" text:class-names="" text:cond-style-name=""><text:span text:style-name="a510"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169" draw:layer="Master1-bg" draw:style-name="a515" draw:name="Freeform 34">
          <svg:desc/>
          <text:p text:style-name="a514" text:class-names="" text:cond-style-name=""><text:span text:style-name="a513"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170" draw:layer="Master1-bg" draw:style-name="a518" draw:name="Freeform 35">
          <svg:desc/>
          <text:p text:style-name="a517" text:class-names="" text:cond-style-name=""><text:span text:style-name="a516"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171" draw:layer="Master1-bg" draw:style-name="a521" draw:name="Freeform 36">
          <svg:desc/>
          <text:p text:style-name="a520" text:class-names="" text:cond-style-name=""><text:span text:style-name="a519"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172" draw:layer="Master1-bg" draw:style-name="a524" draw:name="Freeform 37">
          <svg:desc/>
          <text:p text:style-name="a523" text:class-names="" text:cond-style-name=""><text:span text:style-name="a522"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173" draw:layer="Master1-bg" draw:style-name="a527" draw:name="Freeform 38">
          <svg:desc/>
          <text:p text:style-name="a526" text:class-names="" text:cond-style-name=""><text:span text:style-name="a525"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155" draw:layer="Master1-bg" draw:style-name="a458" draw:name="Rectangle 6">
        <svg:desc/>
        <text:p text:style-name="a457" text:class-names="" text:cond-style-name=""><text:span text:style-name="a456" text:class-names=""/></text:p>
        <draw:enhanced-geometry xmlns:dr3d="urn:oasis:names:tc:opendocument:xmlns:dr3d:1.0" draw:type="non-primitive" svg:viewBox="0 0 21600 21600" draw:enhanced-path="M 0 0 L 21600 0 21600 21600 0 21600 Z N"/>
      </draw:custom-shape>
      <draw:frame draw:id="id156" presentation:style-name="a462" draw:name="Text Placeholder 4" svg:x="8.20935in" svg:y="2.15384in" svg:width="4.37336in" svg:height="0.63021in" presentation:class="outline" presentation:placeholder="false">
        <draw:text-box>
          <text:list text:style-name="a461">
            <text:list-item>
              <text:p text:style-name="a460" text:class-names="" text:cond-style-name=""><text:span text:style-name="a459" text:class-names="">Click to edit Master text styles</text:span></text:p>
            </text:list-item>
          </text:list>
        </draw:text-box>
        <svg:desc/>
      </draw:frame>
      <draw:frame draw:id="id157" presentation:style-name="a478" draw:name="Content Placeholder 5" svg:x="7.83788in" svg:y="2.78405in" svg:width="4.74483in" svg:height="3.66804in" presentation:class="object" presentation:placeholder="false">
        <draw:text-box>
          <text:list text:style-name="a465">
            <text:list-item>
              <text:p text:style-name="a464" text:class-names="" text:cond-style-name=""><text:span text:style-name="a463" text:class-names="">Click to edit Master text styles</text:span></text:p>
            </text:list-item>
          </text:list>
          <text:list text:style-name="a468">
            <text:list-item>
              <text:list text:style-name="a468">
                <text:list-item>
                  <text:p text:style-name="a467" text:class-names="" text:cond-style-name=""><text:span text:style-name="a466" text:class-names="">Second level</text:span></text:p>
                </text:list-item>
              </text:list>
            </text:list-item>
          </text:list>
          <text:list text:style-name="a471">
            <text:list-item>
              <text:list text:style-name="a471">
                <text:list-item>
                  <text:list text:style-name="a471">
                    <text:list-item>
                      <text:p text:style-name="a470" text:class-names="" text:cond-style-name=""><text:span text:style-name="a469" text:class-names="">Third level</text:span></text:p>
                    </text:list-item>
                  </text:list>
                </text:list-item>
              </text:list>
            </text:list-item>
          </text:list>
          <text:list text:style-name="a474">
            <text:list-item>
              <text:list text:style-name="a474">
                <text:list-item>
                  <text:list text:style-name="a474">
                    <text:list-item>
                      <text:list text:style-name="a474">
                        <text:list-item>
                          <text:p text:style-name="a473" text:class-names="" text:cond-style-name=""><text:span text:style-name="a472" text:class-names="">Fourth level</text:span></text:p>
                        </text:list-item>
                      </text:list>
                    </text:list-item>
                  </text:list>
                </text:list-item>
              </text:list>
            </text:list-item>
          </text:list>
          <text:list text:style-name="a477">
            <text:list-item>
              <text:list text:style-name="a477">
                <text:list-item>
                  <text:list text:style-name="a477">
                    <text:list-item>
                      <text:list text:style-name="a477">
                        <text:list-item>
                          <text:list text:style-name="a477">
                            <text:list-item>
                              <text:p text:style-name="a476" text:class-names="" text:cond-style-name=""><text:span text:style-name="a475" text:class-names="">Fifth level</text:span></text:p>
                            </text:list-item>
                          </text:list>
                        </text:list-item>
                      </text:list>
                    </text:list-item>
                  </text:list>
                </text:list-item>
              </text:list>
            </text:list-item>
          </text:list>
        </draw:text-box>
        <svg:desc/>
      </draw:frame>
      <draw:frame draw:id="id158" presentation:style-name="a482" draw:name="Date Placeholder 6" svg:x="11.3316in" svg:y="6.70433in" svg:width="1.25359in" svg:height="0.40507in" presentation:class="date-time" presentation:placeholder="false">
        <draw:text-box>
          <text:p text:style-name="a481" text:class-names="" text:cond-style-name=""><text:span text:style-name="a479" text:class-names=""><text:date text:fixed="false" style:data-style-name="a480">4/1/2019</text:date></text:span></text:p>
        </draw:text-box>
        <svg:desc/>
      </draw:frame>
      <draw:frame draw:id="id159" presentation:style-name="a485" draw:name="Footer Placeholder 7" svg:x="2.8316in" svg:y="6.7102in" svg:width="8.33333in" svg:height="0.39931in" presentation:class="footer" presentation:placeholder="false">
        <draw:text-box>
          <text:p text:style-name="a484" text:class-names="" text:cond-style-name=""><text:span text:style-name="a483" text:class-names=""/></text:p>
        </draw:text-box>
        <svg:desc/>
      </draw:frame>
      <draw:custom-shape svg:x="-0.00458in" svg:y="0.78125in" svg:width="1.73723in" svg:height="0.55479in" draw:id="id160" draw:style-name="a488" draw:name="Freeform 11">
        <svg:desc/>
        <text:p text:style-name="a487" text:class-names="" text:cond-style-name=""><text:span text:style-name="a486"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161" presentation:style-name="a491" draw:name="Slide Number Placeholder 5" svg:x="0.5816in" svg:y="0.86153in" svg:width="0.85276in" svg:height="0.39931in" presentation:class="page-number" presentation:placeholder="false">
        <draw:text-box>
          <text:p text:style-name="a490" text:class-names="" text:cond-style-name=""><text:span text:style-name="a489" text:class-names=""><text:page-number style:num-format="1" text:fixed="false"/></text:span></text:p>
        </draw:text-box>
        <svg:desc/>
      </draw:frame>
    </style:master-page>
    <style:master-page style:name="Master1-Layout6-titleOnly-Title-Only" style:page-layout-name="pageLayout1" draw:style-name="a565">
      <draw:g draw:name="Group 22" draw:id="id186">
        <svg:desc/>
        <draw:custom-shape svg:x="0in" svg:y="2.8161in" svg:width="0.11006in" svg:height="0.68484in" draw:id="id203" draw:layer="Master1-bg" draw:style-name="a613" draw:name="Freeform 11">
          <svg:desc/>
          <text:p text:style-name="a612" text:class-names="" text:cond-style-name=""><text:span text:style-name="a611"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204" draw:layer="Master1-bg" draw:style-name="a616" draw:name="Freeform 12">
          <svg:desc/>
          <text:p text:style-name="a615" text:class-names="" text:cond-style-name=""><text:span text:style-name="a614"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205" draw:layer="Master1-bg" draw:style-name="a619" draw:name="Freeform 13">
          <svg:desc/>
          <text:p text:style-name="a618" text:class-names="" text:cond-style-name=""><text:span text:style-name="a617"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206" draw:layer="Master1-bg" draw:style-name="a622" draw:name="Freeform 14">
          <svg:desc/>
          <text:p text:style-name="a621" text:class-names="" text:cond-style-name=""><text:span text:style-name="a620"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207" draw:layer="Master1-bg" draw:style-name="a625" draw:name="Freeform 15">
          <svg:desc/>
          <text:p text:style-name="a624" text:class-names="" text:cond-style-name=""><text:span text:style-name="a623"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208" draw:layer="Master1-bg" draw:style-name="a628" draw:name="Freeform 16">
          <svg:desc/>
          <text:p text:style-name="a627" text:class-names="" text:cond-style-name=""><text:span text:style-name="a626"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209" draw:layer="Master1-bg" draw:style-name="a631" draw:name="Freeform 17">
          <svg:desc/>
          <text:p text:style-name="a630" text:class-names="" text:cond-style-name=""><text:span text:style-name="a629"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210" draw:layer="Master1-bg" draw:style-name="a634" draw:name="Freeform 18">
          <svg:desc/>
          <text:p text:style-name="a633" text:class-names="" text:cond-style-name=""><text:span text:style-name="a632"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211" draw:layer="Master1-bg" draw:style-name="a637" draw:name="Freeform 19">
          <svg:desc/>
          <text:p text:style-name="a636" text:class-names="" text:cond-style-name=""><text:span text:style-name="a635"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212" draw:layer="Master1-bg" draw:style-name="a640" draw:name="Freeform 20">
          <svg:desc/>
          <text:p text:style-name="a639" text:class-names="" text:cond-style-name=""><text:span text:style-name="a638"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213" draw:layer="Master1-bg" draw:style-name="a643" draw:name="Freeform 21">
          <svg:desc/>
          <text:p text:style-name="a642" text:class-names="" text:cond-style-name=""><text:span text:style-name="a641"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214" draw:layer="Master1-bg" draw:style-name="a646" draw:name="Freeform 22">
          <svg:desc/>
          <text:p text:style-name="a645" text:class-names="" text:cond-style-name=""><text:span text:style-name="a644"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187">
        <svg:desc/>
        <draw:custom-shape svg:x="0.02977in" svg:y="-0.00086in" svg:width="0.5406in" svg:height="4.81304in" draw:id="id191" draw:layer="Master1-bg" draw:style-name="a577" draw:name="Freeform 27">
          <svg:desc/>
          <text:p text:style-name="a576" text:class-names="" text:cond-style-name=""><text:span text:style-name="a575"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192" draw:layer="Master1-bg" draw:style-name="a580" draw:name="Freeform 28">
          <svg:desc/>
          <text:p text:style-name="a579" text:class-names="" text:cond-style-name=""><text:span text:style-name="a578"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193" draw:layer="Master1-bg" draw:style-name="a583" draw:name="Freeform 29">
          <svg:desc/>
          <text:p text:style-name="a582" text:class-names="" text:cond-style-name=""><text:span text:style-name="a581"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194" draw:layer="Master1-bg" draw:style-name="a586" draw:name="Freeform 30">
          <svg:desc/>
          <text:p text:style-name="a585" text:class-names="" text:cond-style-name=""><text:span text:style-name="a584"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195" draw:layer="Master1-bg" draw:style-name="a589" draw:name="Freeform 31">
          <svg:desc/>
          <text:p text:style-name="a588" text:class-names="" text:cond-style-name=""><text:span text:style-name="a587"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196" draw:layer="Master1-bg" draw:style-name="a592" draw:name="Freeform 32">
          <svg:desc/>
          <text:p text:style-name="a591" text:class-names="" text:cond-style-name=""><text:span text:style-name="a590"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197" draw:layer="Master1-bg" draw:style-name="a595" draw:name="Freeform 33">
          <svg:desc/>
          <text:p text:style-name="a594" text:class-names="" text:cond-style-name=""><text:span text:style-name="a593"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198" draw:layer="Master1-bg" draw:style-name="a598" draw:name="Freeform 34">
          <svg:desc/>
          <text:p text:style-name="a597" text:class-names="" text:cond-style-name=""><text:span text:style-name="a596"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199" draw:layer="Master1-bg" draw:style-name="a601" draw:name="Freeform 35">
          <svg:desc/>
          <text:p text:style-name="a600" text:class-names="" text:cond-style-name=""><text:span text:style-name="a599"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200" draw:layer="Master1-bg" draw:style-name="a604" draw:name="Freeform 36">
          <svg:desc/>
          <text:p text:style-name="a603" text:class-names="" text:cond-style-name=""><text:span text:style-name="a602"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201" draw:layer="Master1-bg" draw:style-name="a607" draw:name="Freeform 37">
          <svg:desc/>
          <text:p text:style-name="a606" text:class-names="" text:cond-style-name=""><text:span text:style-name="a605"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202" draw:layer="Master1-bg" draw:style-name="a610" draw:name="Freeform 38">
          <svg:desc/>
          <text:p text:style-name="a609" text:class-names="" text:cond-style-name=""><text:span text:style-name="a608"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188" draw:layer="Master1-bg" draw:style-name="a568" draw:name="Rectangle 6">
        <svg:desc/>
        <text:p text:style-name="a567" text:class-names="" text:cond-style-name=""><text:span text:style-name="a566" text:class-names=""/></text:p>
        <draw:enhanced-geometry xmlns:dr3d="urn:oasis:names:tc:opendocument:xmlns:dr3d:1.0" draw:type="non-primitive" svg:viewBox="0 0 21600 21600" draw:enhanced-path="M 0 0 L 21600 0 21600 21600 0 21600 Z N"/>
      </draw:custom-shape>
      <draw:custom-shape svg:x="-0.00458in" svg:y="0.78125in" svg:width="1.73723in" svg:height="0.55479in" draw:id="id189" draw:style-name="a571" draw:name="Freeform 11">
        <svg:desc/>
        <text:p text:style-name="a570" text:class-names="" text:cond-style-name=""><text:span text:style-name="a569"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190" presentation:style-name="a574" draw:name="Slide Number Placeholder 4" svg:x="0.5816in" svg:y="0.86153in" svg:width="0.85276in" svg:height="0.39931in" presentation:class="page-number" presentation:placeholder="false">
        <draw:text-box>
          <text:p text:style-name="a573" text:class-names="" text:cond-style-name=""><text:span text:style-name="a572" text:class-names=""><text:page-number style:num-format="1" text:fixed="false"/></text:span></text:p>
        </draw:text-box>
        <svg:desc/>
      </draw:frame>
    </style:master-page>
    <style:master-page style:name="Master1-Layout7-blank-Blank" style:page-layout-name="pageLayout1" draw:style-name="a648">
      <draw:g draw:name="Group 22" draw:id="id215">
        <svg:desc/>
        <draw:custom-shape svg:x="0in" svg:y="2.8161in" svg:width="0.11006in" svg:height="0.68484in" draw:id="id231" draw:layer="Master1-bg" draw:style-name="a693" draw:name="Freeform 11">
          <svg:desc/>
          <text:p text:style-name="a692" text:class-names="" text:cond-style-name=""><text:span text:style-name="a691"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232" draw:layer="Master1-bg" draw:style-name="a696" draw:name="Freeform 12">
          <svg:desc/>
          <text:p text:style-name="a695" text:class-names="" text:cond-style-name=""><text:span text:style-name="a694"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233" draw:layer="Master1-bg" draw:style-name="a699" draw:name="Freeform 13">
          <svg:desc/>
          <text:p text:style-name="a698" text:class-names="" text:cond-style-name=""><text:span text:style-name="a697"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234" draw:layer="Master1-bg" draw:style-name="a702" draw:name="Freeform 14">
          <svg:desc/>
          <text:p text:style-name="a701" text:class-names="" text:cond-style-name=""><text:span text:style-name="a700"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235" draw:layer="Master1-bg" draw:style-name="a705" draw:name="Freeform 15">
          <svg:desc/>
          <text:p text:style-name="a704" text:class-names="" text:cond-style-name=""><text:span text:style-name="a703"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236" draw:layer="Master1-bg" draw:style-name="a708" draw:name="Freeform 16">
          <svg:desc/>
          <text:p text:style-name="a707" text:class-names="" text:cond-style-name=""><text:span text:style-name="a706"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237" draw:layer="Master1-bg" draw:style-name="a711" draw:name="Freeform 17">
          <svg:desc/>
          <text:p text:style-name="a710" text:class-names="" text:cond-style-name=""><text:span text:style-name="a709"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238" draw:layer="Master1-bg" draw:style-name="a714" draw:name="Freeform 18">
          <svg:desc/>
          <text:p text:style-name="a713" text:class-names="" text:cond-style-name=""><text:span text:style-name="a712"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239" draw:layer="Master1-bg" draw:style-name="a717" draw:name="Freeform 19">
          <svg:desc/>
          <text:p text:style-name="a716" text:class-names="" text:cond-style-name=""><text:span text:style-name="a715"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240" draw:layer="Master1-bg" draw:style-name="a720" draw:name="Freeform 20">
          <svg:desc/>
          <text:p text:style-name="a719" text:class-names="" text:cond-style-name=""><text:span text:style-name="a718"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241" draw:layer="Master1-bg" draw:style-name="a723" draw:name="Freeform 21">
          <svg:desc/>
          <text:p text:style-name="a722" text:class-names="" text:cond-style-name=""><text:span text:style-name="a721"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242" draw:layer="Master1-bg" draw:style-name="a726" draw:name="Freeform 22">
          <svg:desc/>
          <text:p text:style-name="a725" text:class-names="" text:cond-style-name=""><text:span text:style-name="a724"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216">
        <svg:desc/>
        <draw:custom-shape svg:x="0.02977in" svg:y="-0.00086in" svg:width="0.5406in" svg:height="4.81304in" draw:id="id219" draw:layer="Master1-bg" draw:style-name="a657" draw:name="Freeform 27">
          <svg:desc/>
          <text:p text:style-name="a656" text:class-names="" text:cond-style-name=""><text:span text:style-name="a655"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220" draw:layer="Master1-bg" draw:style-name="a660" draw:name="Freeform 28">
          <svg:desc/>
          <text:p text:style-name="a659" text:class-names="" text:cond-style-name=""><text:span text:style-name="a658"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221" draw:layer="Master1-bg" draw:style-name="a663" draw:name="Freeform 29">
          <svg:desc/>
          <text:p text:style-name="a662" text:class-names="" text:cond-style-name=""><text:span text:style-name="a661"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222" draw:layer="Master1-bg" draw:style-name="a666" draw:name="Freeform 30">
          <svg:desc/>
          <text:p text:style-name="a665" text:class-names="" text:cond-style-name=""><text:span text:style-name="a664"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223" draw:layer="Master1-bg" draw:style-name="a669" draw:name="Freeform 31">
          <svg:desc/>
          <text:p text:style-name="a668" text:class-names="" text:cond-style-name=""><text:span text:style-name="a667"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224" draw:layer="Master1-bg" draw:style-name="a672" draw:name="Freeform 32">
          <svg:desc/>
          <text:p text:style-name="a671" text:class-names="" text:cond-style-name=""><text:span text:style-name="a670"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225" draw:layer="Master1-bg" draw:style-name="a675" draw:name="Freeform 33">
          <svg:desc/>
          <text:p text:style-name="a674" text:class-names="" text:cond-style-name=""><text:span text:style-name="a673"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226" draw:layer="Master1-bg" draw:style-name="a678" draw:name="Freeform 34">
          <svg:desc/>
          <text:p text:style-name="a677" text:class-names="" text:cond-style-name=""><text:span text:style-name="a676"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227" draw:layer="Master1-bg" draw:style-name="a681" draw:name="Freeform 35">
          <svg:desc/>
          <text:p text:style-name="a680" text:class-names="" text:cond-style-name=""><text:span text:style-name="a679"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228" draw:layer="Master1-bg" draw:style-name="a684" draw:name="Freeform 36">
          <svg:desc/>
          <text:p text:style-name="a683" text:class-names="" text:cond-style-name=""><text:span text:style-name="a682"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229" draw:layer="Master1-bg" draw:style-name="a687" draw:name="Freeform 37">
          <svg:desc/>
          <text:p text:style-name="a686" text:class-names="" text:cond-style-name=""><text:span text:style-name="a685"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230" draw:layer="Master1-bg" draw:style-name="a690" draw:name="Freeform 38">
          <svg:desc/>
          <text:p text:style-name="a689" text:class-names="" text:cond-style-name=""><text:span text:style-name="a688"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217" draw:layer="Master1-bg" draw:style-name="a651" draw:name="Rectangle 6">
        <svg:desc/>
        <text:p text:style-name="a650" text:class-names="" text:cond-style-name=""><text:span text:style-name="a649" text:class-names=""/></text:p>
        <draw:enhanced-geometry xmlns:dr3d="urn:oasis:names:tc:opendocument:xmlns:dr3d:1.0" draw:type="non-primitive" svg:viewBox="0 0 21600 21600" draw:enhanced-path="M 0 0 L 21600 0 21600 21600 0 21600 Z N"/>
      </draw:custom-shape>
      <draw:frame draw:id="id218" presentation:style-name="a654" draw:name="Slide Number Placeholder 3" svg:x="0.5816in" svg:y="0.86153in" svg:width="0.85276in" svg:height="0.39931in" presentation:class="page-number" presentation:placeholder="false">
        <draw:text-box>
          <text:p text:style-name="a653" text:class-names="" text:cond-style-name=""><text:span text:style-name="a652" text:class-names=""><text:page-number style:num-format="1" text:fixed="false"/></text:span></text:p>
        </draw:text-box>
        <svg:desc/>
      </draw:frame>
    </style:master-page>
    <style:master-page style:name="Master1-Layout8-objTx-Content-with-Caption" style:page-layout-name="pageLayout1" draw:style-name="a728">
      <draw:g draw:name="Group 22" draw:id="id243">
        <svg:desc/>
        <draw:custom-shape svg:x="0in" svg:y="2.8161in" svg:width="0.11006in" svg:height="0.68484in" draw:id="id262" draw:layer="Master1-bg" draw:style-name="a783" draw:name="Freeform 11">
          <svg:desc/>
          <text:p text:style-name="a782" text:class-names="" text:cond-style-name=""><text:span text:style-name="a781"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263" draw:layer="Master1-bg" draw:style-name="a786" draw:name="Freeform 12">
          <svg:desc/>
          <text:p text:style-name="a785" text:class-names="" text:cond-style-name=""><text:span text:style-name="a784"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264" draw:layer="Master1-bg" draw:style-name="a789" draw:name="Freeform 13">
          <svg:desc/>
          <text:p text:style-name="a788" text:class-names="" text:cond-style-name=""><text:span text:style-name="a787"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265" draw:layer="Master1-bg" draw:style-name="a792" draw:name="Freeform 14">
          <svg:desc/>
          <text:p text:style-name="a791" text:class-names="" text:cond-style-name=""><text:span text:style-name="a790"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266" draw:layer="Master1-bg" draw:style-name="a795" draw:name="Freeform 15">
          <svg:desc/>
          <text:p text:style-name="a794" text:class-names="" text:cond-style-name=""><text:span text:style-name="a793"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267" draw:layer="Master1-bg" draw:style-name="a798" draw:name="Freeform 16">
          <svg:desc/>
          <text:p text:style-name="a797" text:class-names="" text:cond-style-name=""><text:span text:style-name="a796"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268" draw:layer="Master1-bg" draw:style-name="a801" draw:name="Freeform 17">
          <svg:desc/>
          <text:p text:style-name="a800" text:class-names="" text:cond-style-name=""><text:span text:style-name="a799"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269" draw:layer="Master1-bg" draw:style-name="a804" draw:name="Freeform 18">
          <svg:desc/>
          <text:p text:style-name="a803" text:class-names="" text:cond-style-name=""><text:span text:style-name="a802"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270" draw:layer="Master1-bg" draw:style-name="a807" draw:name="Freeform 19">
          <svg:desc/>
          <text:p text:style-name="a806" text:class-names="" text:cond-style-name=""><text:span text:style-name="a805"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271" draw:layer="Master1-bg" draw:style-name="a810" draw:name="Freeform 20">
          <svg:desc/>
          <text:p text:style-name="a809" text:class-names="" text:cond-style-name=""><text:span text:style-name="a808"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272" draw:layer="Master1-bg" draw:style-name="a813" draw:name="Freeform 21">
          <svg:desc/>
          <text:p text:style-name="a812" text:class-names="" text:cond-style-name=""><text:span text:style-name="a811"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273" draw:layer="Master1-bg" draw:style-name="a816" draw:name="Freeform 22">
          <svg:desc/>
          <text:p text:style-name="a815" text:class-names="" text:cond-style-name=""><text:span text:style-name="a814"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244">
        <svg:desc/>
        <draw:custom-shape svg:x="0.02977in" svg:y="-0.00086in" svg:width="0.5406in" svg:height="4.81304in" draw:id="id250" draw:layer="Master1-bg" draw:style-name="a747" draw:name="Freeform 27">
          <svg:desc/>
          <text:p text:style-name="a746" text:class-names="" text:cond-style-name=""><text:span text:style-name="a745"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251" draw:layer="Master1-bg" draw:style-name="a750" draw:name="Freeform 28">
          <svg:desc/>
          <text:p text:style-name="a749" text:class-names="" text:cond-style-name=""><text:span text:style-name="a748"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252" draw:layer="Master1-bg" draw:style-name="a753" draw:name="Freeform 29">
          <svg:desc/>
          <text:p text:style-name="a752" text:class-names="" text:cond-style-name=""><text:span text:style-name="a751"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253" draw:layer="Master1-bg" draw:style-name="a756" draw:name="Freeform 30">
          <svg:desc/>
          <text:p text:style-name="a755" text:class-names="" text:cond-style-name=""><text:span text:style-name="a754"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254" draw:layer="Master1-bg" draw:style-name="a759" draw:name="Freeform 31">
          <svg:desc/>
          <text:p text:style-name="a758" text:class-names="" text:cond-style-name=""><text:span text:style-name="a757"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255" draw:layer="Master1-bg" draw:style-name="a762" draw:name="Freeform 32">
          <svg:desc/>
          <text:p text:style-name="a761" text:class-names="" text:cond-style-name=""><text:span text:style-name="a760"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256" draw:layer="Master1-bg" draw:style-name="a765" draw:name="Freeform 33">
          <svg:desc/>
          <text:p text:style-name="a764" text:class-names="" text:cond-style-name=""><text:span text:style-name="a763"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257" draw:layer="Master1-bg" draw:style-name="a768" draw:name="Freeform 34">
          <svg:desc/>
          <text:p text:style-name="a767" text:class-names="" text:cond-style-name=""><text:span text:style-name="a766"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258" draw:layer="Master1-bg" draw:style-name="a771" draw:name="Freeform 35">
          <svg:desc/>
          <text:p text:style-name="a770" text:class-names="" text:cond-style-name=""><text:span text:style-name="a769"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259" draw:layer="Master1-bg" draw:style-name="a774" draw:name="Freeform 36">
          <svg:desc/>
          <text:p text:style-name="a773" text:class-names="" text:cond-style-name=""><text:span text:style-name="a772"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260" draw:layer="Master1-bg" draw:style-name="a777" draw:name="Freeform 37">
          <svg:desc/>
          <text:p text:style-name="a776" text:class-names="" text:cond-style-name=""><text:span text:style-name="a775"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261" draw:layer="Master1-bg" draw:style-name="a780" draw:name="Freeform 38">
          <svg:desc/>
          <text:p text:style-name="a779" text:class-names="" text:cond-style-name=""><text:span text:style-name="a778"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245" draw:layer="Master1-bg" draw:style-name="a731" draw:name="Rectangle 6">
        <svg:desc/>
        <text:p text:style-name="a730" text:class-names="" text:cond-style-name=""><text:span text:style-name="a729" text:class-names=""/></text:p>
        <draw:enhanced-geometry xmlns:dr3d="urn:oasis:names:tc:opendocument:xmlns:dr3d:1.0" draw:type="non-primitive" svg:viewBox="0 0 21600 21600" draw:enhanced-path="M 0 0 L 21600 0 21600 21600 0 21600 Z N"/>
      </draw:custom-shape>
      <draw:frame draw:id="id246" presentation:style-name="a735" draw:name="Date Placeholder 4" svg:x="11.3316in" svg:y="6.70433in" svg:width="1.25359in" svg:height="0.40507in" presentation:class="date-time" presentation:placeholder="false">
        <draw:text-box>
          <text:p text:style-name="a734" text:class-names="" text:cond-style-name=""><text:span text:style-name="a732" text:class-names=""><text:date text:fixed="false" style:data-style-name="a733">4/1/2019</text:date></text:span></text:p>
        </draw:text-box>
        <svg:desc/>
      </draw:frame>
      <draw:frame draw:id="id247" presentation:style-name="a738" draw:name="Footer Placeholder 5" svg:x="2.8316in" svg:y="6.7102in" svg:width="8.33333in" svg:height="0.39931in" presentation:class="footer" presentation:placeholder="false">
        <draw:text-box>
          <text:p text:style-name="a737" text:class-names="" text:cond-style-name=""><text:span text:style-name="a736" text:class-names=""/></text:p>
        </draw:text-box>
        <svg:desc/>
      </draw:frame>
      <draw:custom-shape svg:x="-0.00458in" svg:y="0.78125in" svg:width="1.73723in" svg:height="0.55479in" draw:id="id248" draw:style-name="a741" draw:name="Freeform 11">
        <svg:desc/>
        <text:p text:style-name="a740" text:class-names="" text:cond-style-name=""><text:span text:style-name="a739"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249" presentation:style-name="a744" draw:name="Slide Number Placeholder 6" svg:x="0.5816in" svg:y="0.86153in" svg:width="0.85276in" svg:height="0.39931in" presentation:class="page-number" presentation:placeholder="false">
        <draw:text-box>
          <text:p text:style-name="a743" text:class-names="" text:cond-style-name=""><text:span text:style-name="a742" text:class-names=""><text:page-number style:num-format="1" text:fixed="false"/></text:span></text:p>
        </draw:text-box>
        <svg:desc/>
      </draw:frame>
    </style:master-page>
    <style:master-page style:name="Master1-Layout9-picTx-Picture-with-Caption" style:page-layout-name="pageLayout1" draw:style-name="a818">
      <draw:g draw:name="Group 22" draw:id="id274">
        <svg:desc/>
        <draw:custom-shape svg:x="0in" svg:y="2.8161in" svg:width="0.11006in" svg:height="0.68484in" draw:id="id293" draw:layer="Master1-bg" draw:style-name="a873" draw:name="Freeform 11">
          <svg:desc/>
          <text:p text:style-name="a872" text:class-names="" text:cond-style-name=""><text:span text:style-name="a871"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294" draw:layer="Master1-bg" draw:style-name="a876" draw:name="Freeform 12">
          <svg:desc/>
          <text:p text:style-name="a875" text:class-names="" text:cond-style-name=""><text:span text:style-name="a874"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295" draw:layer="Master1-bg" draw:style-name="a879" draw:name="Freeform 13">
          <svg:desc/>
          <text:p text:style-name="a878" text:class-names="" text:cond-style-name=""><text:span text:style-name="a877"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296" draw:layer="Master1-bg" draw:style-name="a882" draw:name="Freeform 14">
          <svg:desc/>
          <text:p text:style-name="a881" text:class-names="" text:cond-style-name=""><text:span text:style-name="a880"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297" draw:layer="Master1-bg" draw:style-name="a885" draw:name="Freeform 15">
          <svg:desc/>
          <text:p text:style-name="a884" text:class-names="" text:cond-style-name=""><text:span text:style-name="a883"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298" draw:layer="Master1-bg" draw:style-name="a888" draw:name="Freeform 16">
          <svg:desc/>
          <text:p text:style-name="a887" text:class-names="" text:cond-style-name=""><text:span text:style-name="a886"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299" draw:layer="Master1-bg" draw:style-name="a891" draw:name="Freeform 17">
          <svg:desc/>
          <text:p text:style-name="a890" text:class-names="" text:cond-style-name=""><text:span text:style-name="a889"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300" draw:layer="Master1-bg" draw:style-name="a894" draw:name="Freeform 18">
          <svg:desc/>
          <text:p text:style-name="a893" text:class-names="" text:cond-style-name=""><text:span text:style-name="a892"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301" draw:layer="Master1-bg" draw:style-name="a897" draw:name="Freeform 19">
          <svg:desc/>
          <text:p text:style-name="a896" text:class-names="" text:cond-style-name=""><text:span text:style-name="a895"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302" draw:layer="Master1-bg" draw:style-name="a900" draw:name="Freeform 20">
          <svg:desc/>
          <text:p text:style-name="a899" text:class-names="" text:cond-style-name=""><text:span text:style-name="a898"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303" draw:layer="Master1-bg" draw:style-name="a903" draw:name="Freeform 21">
          <svg:desc/>
          <text:p text:style-name="a902" text:class-names="" text:cond-style-name=""><text:span text:style-name="a901"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304" draw:layer="Master1-bg" draw:style-name="a906" draw:name="Freeform 22">
          <svg:desc/>
          <text:p text:style-name="a905" text:class-names="" text:cond-style-name=""><text:span text:style-name="a904"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275">
        <svg:desc/>
        <draw:custom-shape svg:x="0.02977in" svg:y="-0.00086in" svg:width="0.5406in" svg:height="4.81304in" draw:id="id281" draw:layer="Master1-bg" draw:style-name="a837" draw:name="Freeform 27">
          <svg:desc/>
          <text:p text:style-name="a836" text:class-names="" text:cond-style-name=""><text:span text:style-name="a835"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282" draw:layer="Master1-bg" draw:style-name="a840" draw:name="Freeform 28">
          <svg:desc/>
          <text:p text:style-name="a839" text:class-names="" text:cond-style-name=""><text:span text:style-name="a838"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283" draw:layer="Master1-bg" draw:style-name="a843" draw:name="Freeform 29">
          <svg:desc/>
          <text:p text:style-name="a842" text:class-names="" text:cond-style-name=""><text:span text:style-name="a841"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284" draw:layer="Master1-bg" draw:style-name="a846" draw:name="Freeform 30">
          <svg:desc/>
          <text:p text:style-name="a845" text:class-names="" text:cond-style-name=""><text:span text:style-name="a844"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285" draw:layer="Master1-bg" draw:style-name="a849" draw:name="Freeform 31">
          <svg:desc/>
          <text:p text:style-name="a848" text:class-names="" text:cond-style-name=""><text:span text:style-name="a847"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286" draw:layer="Master1-bg" draw:style-name="a852" draw:name="Freeform 32">
          <svg:desc/>
          <text:p text:style-name="a851" text:class-names="" text:cond-style-name=""><text:span text:style-name="a850"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287" draw:layer="Master1-bg" draw:style-name="a855" draw:name="Freeform 33">
          <svg:desc/>
          <text:p text:style-name="a854" text:class-names="" text:cond-style-name=""><text:span text:style-name="a853"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288" draw:layer="Master1-bg" draw:style-name="a858" draw:name="Freeform 34">
          <svg:desc/>
          <text:p text:style-name="a857" text:class-names="" text:cond-style-name=""><text:span text:style-name="a856"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289" draw:layer="Master1-bg" draw:style-name="a861" draw:name="Freeform 35">
          <svg:desc/>
          <text:p text:style-name="a860" text:class-names="" text:cond-style-name=""><text:span text:style-name="a859"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290" draw:layer="Master1-bg" draw:style-name="a864" draw:name="Freeform 36">
          <svg:desc/>
          <text:p text:style-name="a863" text:class-names="" text:cond-style-name=""><text:span text:style-name="a862"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291" draw:layer="Master1-bg" draw:style-name="a867" draw:name="Freeform 37">
          <svg:desc/>
          <text:p text:style-name="a866" text:class-names="" text:cond-style-name=""><text:span text:style-name="a865"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292" draw:layer="Master1-bg" draw:style-name="a870" draw:name="Freeform 38">
          <svg:desc/>
          <text:p text:style-name="a869" text:class-names="" text:cond-style-name=""><text:span text:style-name="a868"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276" draw:layer="Master1-bg" draw:style-name="a821" draw:name="Rectangle 6">
        <svg:desc/>
        <text:p text:style-name="a820" text:class-names="" text:cond-style-name=""><text:span text:style-name="a819" text:class-names=""/></text:p>
        <draw:enhanced-geometry xmlns:dr3d="urn:oasis:names:tc:opendocument:xmlns:dr3d:1.0" draw:type="non-primitive" svg:viewBox="0 0 21600 21600" draw:enhanced-path="M 0 0 L 21600 0 21600 21600 0 21600 Z N"/>
      </draw:custom-shape>
      <draw:frame draw:id="id277" presentation:style-name="a825" draw:name="Date Placeholder 4" svg:x="11.3316in" svg:y="6.70433in" svg:width="1.25359in" svg:height="0.40507in" presentation:class="date-time" presentation:placeholder="false">
        <draw:text-box>
          <text:p text:style-name="a824" text:class-names="" text:cond-style-name=""><text:span text:style-name="a822" text:class-names=""><text:date text:fixed="false" style:data-style-name="a823">4/1/2019</text:date></text:span></text:p>
        </draw:text-box>
        <svg:desc/>
      </draw:frame>
      <draw:frame draw:id="id278" presentation:style-name="a828" draw:name="Footer Placeholder 5" svg:x="2.8316in" svg:y="6.7102in" svg:width="8.33333in" svg:height="0.39931in" presentation:class="footer" presentation:placeholder="false">
        <draw:text-box>
          <text:p text:style-name="a827" text:class-names="" text:cond-style-name=""><text:span text:style-name="a826" text:class-names=""/></text:p>
        </draw:text-box>
        <svg:desc/>
      </draw:frame>
      <draw:custom-shape svg:x="-0.00458in" svg:y="5.37153in" svg:width="1.73723in" svg:height="0.55479in" draw:id="id279" draw:style-name="a831" draw:name="Freeform 11">
        <svg:desc/>
        <text:p text:style-name="a830" text:class-names="" text:cond-style-name=""><text:span text:style-name="a829"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280" presentation:style-name="a834" draw:name="Slide Number Placeholder 6" svg:x="0.5816in" svg:y="5.44957in" svg:width="0.85276in" svg:height="0.39931in" presentation:class="page-number" presentation:placeholder="false">
        <draw:text-box>
          <text:p text:style-name="a833" text:class-names="" text:cond-style-name=""><text:span text:style-name="a832" text:class-names=""><text:page-number style:num-format="1" text:fixed="false"/></text:span></text:p>
        </draw:text-box>
        <svg:desc/>
      </draw:frame>
    </style:master-page>
    <style:master-page style:name="Master1-Layout10-cust-Title-and-Caption" style:page-layout-name="pageLayout1" draw:style-name="a908">
      <draw:g draw:name="Group 22" draw:id="id305">
        <svg:desc/>
        <draw:custom-shape svg:x="0in" svg:y="2.8161in" svg:width="0.11006in" svg:height="0.68484in" draw:id="id323" draw:layer="Master1-bg" draw:style-name="a959" draw:name="Freeform 11">
          <svg:desc/>
          <text:p text:style-name="a958" text:class-names="" text:cond-style-name=""><text:span text:style-name="a957"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324" draw:layer="Master1-bg" draw:style-name="a962" draw:name="Freeform 12">
          <svg:desc/>
          <text:p text:style-name="a961" text:class-names="" text:cond-style-name=""><text:span text:style-name="a960"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325" draw:layer="Master1-bg" draw:style-name="a965" draw:name="Freeform 13">
          <svg:desc/>
          <text:p text:style-name="a964" text:class-names="" text:cond-style-name=""><text:span text:style-name="a963"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326" draw:layer="Master1-bg" draw:style-name="a968" draw:name="Freeform 14">
          <svg:desc/>
          <text:p text:style-name="a967" text:class-names="" text:cond-style-name=""><text:span text:style-name="a966"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327" draw:layer="Master1-bg" draw:style-name="a971" draw:name="Freeform 15">
          <svg:desc/>
          <text:p text:style-name="a970" text:class-names="" text:cond-style-name=""><text:span text:style-name="a969"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328" draw:layer="Master1-bg" draw:style-name="a974" draw:name="Freeform 16">
          <svg:desc/>
          <text:p text:style-name="a973" text:class-names="" text:cond-style-name=""><text:span text:style-name="a972"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329" draw:layer="Master1-bg" draw:style-name="a977" draw:name="Freeform 17">
          <svg:desc/>
          <text:p text:style-name="a976" text:class-names="" text:cond-style-name=""><text:span text:style-name="a975"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330" draw:layer="Master1-bg" draw:style-name="a980" draw:name="Freeform 18">
          <svg:desc/>
          <text:p text:style-name="a979" text:class-names="" text:cond-style-name=""><text:span text:style-name="a978"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331" draw:layer="Master1-bg" draw:style-name="a983" draw:name="Freeform 19">
          <svg:desc/>
          <text:p text:style-name="a982" text:class-names="" text:cond-style-name=""><text:span text:style-name="a981"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332" draw:layer="Master1-bg" draw:style-name="a986" draw:name="Freeform 20">
          <svg:desc/>
          <text:p text:style-name="a985" text:class-names="" text:cond-style-name=""><text:span text:style-name="a984"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333" draw:layer="Master1-bg" draw:style-name="a989" draw:name="Freeform 21">
          <svg:desc/>
          <text:p text:style-name="a988" text:class-names="" text:cond-style-name=""><text:span text:style-name="a987"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334" draw:layer="Master1-bg" draw:style-name="a992" draw:name="Freeform 22">
          <svg:desc/>
          <text:p text:style-name="a991" text:class-names="" text:cond-style-name=""><text:span text:style-name="a990"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306">
        <svg:desc/>
        <draw:custom-shape svg:x="0.02977in" svg:y="-0.00086in" svg:width="0.5406in" svg:height="4.81304in" draw:id="id311" draw:layer="Master1-bg" draw:style-name="a923" draw:name="Freeform 27">
          <svg:desc/>
          <text:p text:style-name="a922" text:class-names="" text:cond-style-name=""><text:span text:style-name="a921"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312" draw:layer="Master1-bg" draw:style-name="a926" draw:name="Freeform 28">
          <svg:desc/>
          <text:p text:style-name="a925" text:class-names="" text:cond-style-name=""><text:span text:style-name="a924"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313" draw:layer="Master1-bg" draw:style-name="a929" draw:name="Freeform 29">
          <svg:desc/>
          <text:p text:style-name="a928" text:class-names="" text:cond-style-name=""><text:span text:style-name="a927"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314" draw:layer="Master1-bg" draw:style-name="a932" draw:name="Freeform 30">
          <svg:desc/>
          <text:p text:style-name="a931" text:class-names="" text:cond-style-name=""><text:span text:style-name="a930"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315" draw:layer="Master1-bg" draw:style-name="a935" draw:name="Freeform 31">
          <svg:desc/>
          <text:p text:style-name="a934" text:class-names="" text:cond-style-name=""><text:span text:style-name="a933"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316" draw:layer="Master1-bg" draw:style-name="a938" draw:name="Freeform 32">
          <svg:desc/>
          <text:p text:style-name="a937" text:class-names="" text:cond-style-name=""><text:span text:style-name="a936"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317" draw:layer="Master1-bg" draw:style-name="a941" draw:name="Freeform 33">
          <svg:desc/>
          <text:p text:style-name="a940" text:class-names="" text:cond-style-name=""><text:span text:style-name="a939"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318" draw:layer="Master1-bg" draw:style-name="a944" draw:name="Freeform 34">
          <svg:desc/>
          <text:p text:style-name="a943" text:class-names="" text:cond-style-name=""><text:span text:style-name="a942"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319" draw:layer="Master1-bg" draw:style-name="a947" draw:name="Freeform 35">
          <svg:desc/>
          <text:p text:style-name="a946" text:class-names="" text:cond-style-name=""><text:span text:style-name="a945"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320" draw:layer="Master1-bg" draw:style-name="a950" draw:name="Freeform 36">
          <svg:desc/>
          <text:p text:style-name="a949" text:class-names="" text:cond-style-name=""><text:span text:style-name="a948"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321" draw:layer="Master1-bg" draw:style-name="a953" draw:name="Freeform 37">
          <svg:desc/>
          <text:p text:style-name="a952" text:class-names="" text:cond-style-name=""><text:span text:style-name="a951"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322" draw:layer="Master1-bg" draw:style-name="a956" draw:name="Freeform 38">
          <svg:desc/>
          <text:p text:style-name="a955" text:class-names="" text:cond-style-name=""><text:span text:style-name="a954"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307" draw:layer="Master1-bg" draw:style-name="a911" draw:name="Rectangle 6">
        <svg:desc/>
        <text:p text:style-name="a910" text:class-names="" text:cond-style-name=""><text:span text:style-name="a909" text:class-names=""/></text:p>
        <draw:enhanced-geometry xmlns:dr3d="urn:oasis:names:tc:opendocument:xmlns:dr3d:1.0" draw:type="non-primitive" svg:viewBox="0 0 21600 21600" draw:enhanced-path="M 0 0 L 21600 0 21600 21600 0 21600 Z N"/>
      </draw:custom-shape>
      <draw:frame draw:id="id308" presentation:style-name="a914" draw:name="Footer Placeholder 4" svg:x="2.8316in" svg:y="6.7102in" svg:width="8.33333in" svg:height="0.39931in" presentation:class="footer" presentation:placeholder="false">
        <draw:text-box>
          <text:p text:style-name="a913" text:class-names="" text:cond-style-name=""><text:span text:style-name="a912" text:class-names=""/></text:p>
        </draw:text-box>
        <svg:desc/>
      </draw:frame>
      <draw:custom-shape svg:x="-0.00458in" svg:y="3.47569in" svg:width="1.73723in" svg:height="0.55479in" draw:id="id309" draw:style-name="a917" draw:name="Freeform 11">
        <svg:desc/>
        <text:p text:style-name="a916" text:class-names="" text:cond-style-name=""><text:span text:style-name="a915"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310" presentation:style-name="a920" draw:name="Slide Number Placeholder 5" svg:x="0.5816in" svg:y="3.54783in" svg:width="0.85276in" svg:height="0.39931in" presentation:class="page-number" presentation:placeholder="false">
        <draw:text-box>
          <text:p text:style-name="a919" text:class-names="" text:cond-style-name=""><text:span text:style-name="a918" text:class-names=""><text:page-number style:num-format="1" text:fixed="false"/></text:span></text:p>
        </draw:text-box>
        <svg:desc/>
      </draw:frame>
    </style:master-page>
    <style:master-page style:name="Master1-Layout11-cust-Quote-with-Caption" style:page-layout-name="pageLayout1" draw:style-name="a994">
      <draw:g draw:name="Group 22" draw:id="id335">
        <svg:desc/>
        <draw:custom-shape svg:x="0in" svg:y="2.8161in" svg:width="0.11006in" svg:height="0.68484in" draw:id="id356" draw:layer="Master1-bg" draw:style-name="a1055" draw:name="Freeform 11">
          <svg:desc/>
          <text:p text:style-name="a1054" text:class-names="" text:cond-style-name=""><text:span text:style-name="a1053"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357" draw:layer="Master1-bg" draw:style-name="a1058" draw:name="Freeform 12">
          <svg:desc/>
          <text:p text:style-name="a1057" text:class-names="" text:cond-style-name=""><text:span text:style-name="a1056"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358" draw:layer="Master1-bg" draw:style-name="a1061" draw:name="Freeform 13">
          <svg:desc/>
          <text:p text:style-name="a1060" text:class-names="" text:cond-style-name=""><text:span text:style-name="a1059"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359" draw:layer="Master1-bg" draw:style-name="a1064" draw:name="Freeform 14">
          <svg:desc/>
          <text:p text:style-name="a1063" text:class-names="" text:cond-style-name=""><text:span text:style-name="a1062"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360" draw:layer="Master1-bg" draw:style-name="a1067" draw:name="Freeform 15">
          <svg:desc/>
          <text:p text:style-name="a1066" text:class-names="" text:cond-style-name=""><text:span text:style-name="a1065"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361" draw:layer="Master1-bg" draw:style-name="a1070" draw:name="Freeform 16">
          <svg:desc/>
          <text:p text:style-name="a1069" text:class-names="" text:cond-style-name=""><text:span text:style-name="a1068"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362" draw:layer="Master1-bg" draw:style-name="a1073" draw:name="Freeform 17">
          <svg:desc/>
          <text:p text:style-name="a1072" text:class-names="" text:cond-style-name=""><text:span text:style-name="a1071"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363" draw:layer="Master1-bg" draw:style-name="a1076" draw:name="Freeform 18">
          <svg:desc/>
          <text:p text:style-name="a1075" text:class-names="" text:cond-style-name=""><text:span text:style-name="a1074"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364" draw:layer="Master1-bg" draw:style-name="a1079" draw:name="Freeform 19">
          <svg:desc/>
          <text:p text:style-name="a1078" text:class-names="" text:cond-style-name=""><text:span text:style-name="a1077"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365" draw:layer="Master1-bg" draw:style-name="a1082" draw:name="Freeform 20">
          <svg:desc/>
          <text:p text:style-name="a1081" text:class-names="" text:cond-style-name=""><text:span text:style-name="a1080"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366" draw:layer="Master1-bg" draw:style-name="a1085" draw:name="Freeform 21">
          <svg:desc/>
          <text:p text:style-name="a1084" text:class-names="" text:cond-style-name=""><text:span text:style-name="a1083"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367" draw:layer="Master1-bg" draw:style-name="a1088" draw:name="Freeform 22">
          <svg:desc/>
          <text:p text:style-name="a1087" text:class-names="" text:cond-style-name=""><text:span text:style-name="a1086"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336">
        <svg:desc/>
        <draw:custom-shape svg:x="0.02977in" svg:y="-0.00086in" svg:width="0.5406in" svg:height="4.81304in" draw:id="id344" draw:layer="Master1-bg" draw:style-name="a1019" draw:name="Freeform 27">
          <svg:desc/>
          <text:p text:style-name="a1018" text:class-names="" text:cond-style-name=""><text:span text:style-name="a1017"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345" draw:layer="Master1-bg" draw:style-name="a1022" draw:name="Freeform 28">
          <svg:desc/>
          <text:p text:style-name="a1021" text:class-names="" text:cond-style-name=""><text:span text:style-name="a1020"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346" draw:layer="Master1-bg" draw:style-name="a1025" draw:name="Freeform 29">
          <svg:desc/>
          <text:p text:style-name="a1024" text:class-names="" text:cond-style-name=""><text:span text:style-name="a1023"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347" draw:layer="Master1-bg" draw:style-name="a1028" draw:name="Freeform 30">
          <svg:desc/>
          <text:p text:style-name="a1027" text:class-names="" text:cond-style-name=""><text:span text:style-name="a1026"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348" draw:layer="Master1-bg" draw:style-name="a1031" draw:name="Freeform 31">
          <svg:desc/>
          <text:p text:style-name="a1030" text:class-names="" text:cond-style-name=""><text:span text:style-name="a1029"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349" draw:layer="Master1-bg" draw:style-name="a1034" draw:name="Freeform 32">
          <svg:desc/>
          <text:p text:style-name="a1033" text:class-names="" text:cond-style-name=""><text:span text:style-name="a1032"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350" draw:layer="Master1-bg" draw:style-name="a1037" draw:name="Freeform 33">
          <svg:desc/>
          <text:p text:style-name="a1036" text:class-names="" text:cond-style-name=""><text:span text:style-name="a1035"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351" draw:layer="Master1-bg" draw:style-name="a1040" draw:name="Freeform 34">
          <svg:desc/>
          <text:p text:style-name="a1039" text:class-names="" text:cond-style-name=""><text:span text:style-name="a1038"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352" draw:layer="Master1-bg" draw:style-name="a1043" draw:name="Freeform 35">
          <svg:desc/>
          <text:p text:style-name="a1042" text:class-names="" text:cond-style-name=""><text:span text:style-name="a1041"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353" draw:layer="Master1-bg" draw:style-name="a1046" draw:name="Freeform 36">
          <svg:desc/>
          <text:p text:style-name="a1045" text:class-names="" text:cond-style-name=""><text:span text:style-name="a1044"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354" draw:layer="Master1-bg" draw:style-name="a1049" draw:name="Freeform 37">
          <svg:desc/>
          <text:p text:style-name="a1048" text:class-names="" text:cond-style-name=""><text:span text:style-name="a1047"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355" draw:layer="Master1-bg" draw:style-name="a1052" draw:name="Freeform 38">
          <svg:desc/>
          <text:p text:style-name="a1051" text:class-names="" text:cond-style-name=""><text:span text:style-name="a1050"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337" draw:layer="Master1-bg" draw:style-name="a997" draw:name="Rectangle 6">
        <svg:desc/>
        <text:p text:style-name="a996" text:class-names="" text:cond-style-name=""><text:span text:style-name="a995" text:class-names=""/></text:p>
        <draw:enhanced-geometry xmlns:dr3d="urn:oasis:names:tc:opendocument:xmlns:dr3d:1.0" draw:type="non-primitive" svg:viewBox="0 0 21600 21600" draw:enhanced-path="M 0 0 L 21600 0 21600 21600 0 21600 Z N"/>
      </draw:custom-shape>
      <draw:frame draw:id="id338" presentation:style-name="a1001" draw:name="Date Placeholder 3" svg:x="11.3316in" svg:y="6.70433in" svg:width="1.25359in" svg:height="0.40507in" presentation:class="date-time" presentation:placeholder="false">
        <draw:text-box>
          <text:p text:style-name="a1000" text:class-names="" text:cond-style-name=""><text:span text:style-name="a998" text:class-names=""><text:date text:fixed="false" style:data-style-name="a999">4/1/2019</text:date></text:span></text:p>
        </draw:text-box>
        <svg:desc/>
      </draw:frame>
      <draw:frame draw:id="id339" presentation:style-name="a1004" draw:name="Footer Placeholder 4" svg:x="2.8316in" svg:y="6.7102in" svg:width="8.33333in" svg:height="0.39931in" presentation:class="footer" presentation:placeholder="false">
        <draw:text-box>
          <text:p text:style-name="a1003" text:class-names="" text:cond-style-name=""><text:span text:style-name="a1002" text:class-names=""/></text:p>
        </draw:text-box>
        <svg:desc/>
      </draw:frame>
      <draw:custom-shape svg:x="-0.00458in" svg:y="3.47569in" svg:width="1.73723in" svg:height="0.55479in" draw:id="id340" draw:style-name="a1007" draw:name="Freeform 11">
        <svg:desc/>
        <text:p text:style-name="a1006" text:class-names="" text:cond-style-name=""><text:span text:style-name="a1005"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341" presentation:style-name="a1010" draw:name="Slide Number Placeholder 5" svg:x="0.5816in" svg:y="3.54783in" svg:width="0.85276in" svg:height="0.39931in" presentation:class="page-number" presentation:placeholder="false">
        <draw:text-box>
          <text:p text:style-name="a1009" text:class-names="" text:cond-style-name=""><text:span text:style-name="a1008" text:class-names=""><text:page-number style:num-format="1" text:fixed="false"/></text:span></text:p>
        </draw:text-box>
        <svg:desc/>
      </draw:frame>
      <draw:frame draw:id="id342" draw:style-name="a1013" draw:name="TextBox 13" svg:x="2.69866in" svg:y="0.70867in" svg:width="0.66667in" svg:height="0.63952in">
        <draw:text-box>
          <text:p text:style-name="a1012" text:class-names="" text:cond-style-name=""><text:span text:style-name="a1011" text:class-names="">“</text:span></text:p>
        </draw:text-box>
        <svg:desc/>
      </draw:frame>
      <draw:frame draw:id="id343" draw:style-name="a1016" draw:name="TextBox 14" svg:x="12.15535in" svg:y="3.17728in" svg:width="0.66667in" svg:height="0.63952in">
        <draw:text-box>
          <text:p text:style-name="a1015" text:class-names="" text:cond-style-name=""><text:span text:style-name="a1014" text:class-names="">”</text:span></text:p>
        </draw:text-box>
        <svg:desc/>
      </draw:frame>
    </style:master-page>
    <style:master-page style:name="Master1-Layout12-cust-Name-Card" style:page-layout-name="pageLayout1" draw:style-name="a1090">
      <draw:g draw:name="Group 22" draw:id="id368">
        <svg:desc/>
        <draw:custom-shape svg:x="0in" svg:y="2.8161in" svg:width="0.11006in" svg:height="0.68484in" draw:id="id386" draw:layer="Master1-bg" draw:style-name="a1141" draw:name="Freeform 11">
          <svg:desc/>
          <text:p text:style-name="a1140" text:class-names="" text:cond-style-name=""><text:span text:style-name="a1139"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387" draw:layer="Master1-bg" draw:style-name="a1144" draw:name="Freeform 12">
          <svg:desc/>
          <text:p text:style-name="a1143" text:class-names="" text:cond-style-name=""><text:span text:style-name="a1142"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388" draw:layer="Master1-bg" draw:style-name="a1147" draw:name="Freeform 13">
          <svg:desc/>
          <text:p text:style-name="a1146" text:class-names="" text:cond-style-name=""><text:span text:style-name="a1145"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389" draw:layer="Master1-bg" draw:style-name="a1150" draw:name="Freeform 14">
          <svg:desc/>
          <text:p text:style-name="a1149" text:class-names="" text:cond-style-name=""><text:span text:style-name="a1148"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390" draw:layer="Master1-bg" draw:style-name="a1153" draw:name="Freeform 15">
          <svg:desc/>
          <text:p text:style-name="a1152" text:class-names="" text:cond-style-name=""><text:span text:style-name="a1151"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391" draw:layer="Master1-bg" draw:style-name="a1156" draw:name="Freeform 16">
          <svg:desc/>
          <text:p text:style-name="a1155" text:class-names="" text:cond-style-name=""><text:span text:style-name="a1154"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392" draw:layer="Master1-bg" draw:style-name="a1159" draw:name="Freeform 17">
          <svg:desc/>
          <text:p text:style-name="a1158" text:class-names="" text:cond-style-name=""><text:span text:style-name="a1157"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393" draw:layer="Master1-bg" draw:style-name="a1162" draw:name="Freeform 18">
          <svg:desc/>
          <text:p text:style-name="a1161" text:class-names="" text:cond-style-name=""><text:span text:style-name="a1160"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394" draw:layer="Master1-bg" draw:style-name="a1165" draw:name="Freeform 19">
          <svg:desc/>
          <text:p text:style-name="a1164" text:class-names="" text:cond-style-name=""><text:span text:style-name="a1163"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395" draw:layer="Master1-bg" draw:style-name="a1168" draw:name="Freeform 20">
          <svg:desc/>
          <text:p text:style-name="a1167" text:class-names="" text:cond-style-name=""><text:span text:style-name="a1166"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396" draw:layer="Master1-bg" draw:style-name="a1171" draw:name="Freeform 21">
          <svg:desc/>
          <text:p text:style-name="a1170" text:class-names="" text:cond-style-name=""><text:span text:style-name="a1169"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397" draw:layer="Master1-bg" draw:style-name="a1174" draw:name="Freeform 22">
          <svg:desc/>
          <text:p text:style-name="a1173" text:class-names="" text:cond-style-name=""><text:span text:style-name="a1172"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369">
        <svg:desc/>
        <draw:custom-shape svg:x="0.02977in" svg:y="-0.00086in" svg:width="0.5406in" svg:height="4.81304in" draw:id="id374" draw:layer="Master1-bg" draw:style-name="a1105" draw:name="Freeform 27">
          <svg:desc/>
          <text:p text:style-name="a1104" text:class-names="" text:cond-style-name=""><text:span text:style-name="a1103"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375" draw:layer="Master1-bg" draw:style-name="a1108" draw:name="Freeform 28">
          <svg:desc/>
          <text:p text:style-name="a1107" text:class-names="" text:cond-style-name=""><text:span text:style-name="a1106"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376" draw:layer="Master1-bg" draw:style-name="a1111" draw:name="Freeform 29">
          <svg:desc/>
          <text:p text:style-name="a1110" text:class-names="" text:cond-style-name=""><text:span text:style-name="a1109"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377" draw:layer="Master1-bg" draw:style-name="a1114" draw:name="Freeform 30">
          <svg:desc/>
          <text:p text:style-name="a1113" text:class-names="" text:cond-style-name=""><text:span text:style-name="a1112"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378" draw:layer="Master1-bg" draw:style-name="a1117" draw:name="Freeform 31">
          <svg:desc/>
          <text:p text:style-name="a1116" text:class-names="" text:cond-style-name=""><text:span text:style-name="a1115"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379" draw:layer="Master1-bg" draw:style-name="a1120" draw:name="Freeform 32">
          <svg:desc/>
          <text:p text:style-name="a1119" text:class-names="" text:cond-style-name=""><text:span text:style-name="a1118"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380" draw:layer="Master1-bg" draw:style-name="a1123" draw:name="Freeform 33">
          <svg:desc/>
          <text:p text:style-name="a1122" text:class-names="" text:cond-style-name=""><text:span text:style-name="a1121"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381" draw:layer="Master1-bg" draw:style-name="a1126" draw:name="Freeform 34">
          <svg:desc/>
          <text:p text:style-name="a1125" text:class-names="" text:cond-style-name=""><text:span text:style-name="a1124"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382" draw:layer="Master1-bg" draw:style-name="a1129" draw:name="Freeform 35">
          <svg:desc/>
          <text:p text:style-name="a1128" text:class-names="" text:cond-style-name=""><text:span text:style-name="a1127"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383" draw:layer="Master1-bg" draw:style-name="a1132" draw:name="Freeform 36">
          <svg:desc/>
          <text:p text:style-name="a1131" text:class-names="" text:cond-style-name=""><text:span text:style-name="a1130"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384" draw:layer="Master1-bg" draw:style-name="a1135" draw:name="Freeform 37">
          <svg:desc/>
          <text:p text:style-name="a1134" text:class-names="" text:cond-style-name=""><text:span text:style-name="a1133"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385" draw:layer="Master1-bg" draw:style-name="a1138" draw:name="Freeform 38">
          <svg:desc/>
          <text:p text:style-name="a1137" text:class-names="" text:cond-style-name=""><text:span text:style-name="a1136"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370" draw:layer="Master1-bg" draw:style-name="a1093" draw:name="Rectangle 6">
        <svg:desc/>
        <text:p text:style-name="a1092" text:class-names="" text:cond-style-name=""><text:span text:style-name="a1091" text:class-names=""/></text:p>
        <draw:enhanced-geometry xmlns:dr3d="urn:oasis:names:tc:opendocument:xmlns:dr3d:1.0" draw:type="non-primitive" svg:viewBox="0 0 21600 21600" draw:enhanced-path="M 0 0 L 21600 0 21600 21600 0 21600 Z N"/>
      </draw:custom-shape>
      <draw:frame draw:id="id371" presentation:style-name="a1096" draw:name="Footer Placeholder 5" svg:x="2.8316in" svg:y="6.7102in" svg:width="8.33333in" svg:height="0.39931in" presentation:class="footer" presentation:placeholder="false">
        <draw:text-box>
          <text:p text:style-name="a1095" text:class-names="" text:cond-style-name=""><text:span text:style-name="a1094" text:class-names=""/></text:p>
        </draw:text-box>
        <svg:desc/>
      </draw:frame>
      <draw:custom-shape svg:x="-0.00458in" svg:y="5.37153in" svg:width="1.73723in" svg:height="0.55479in" draw:id="id372" draw:style-name="a1099" draw:name="Freeform 11">
        <svg:desc/>
        <text:p text:style-name="a1098" text:class-names="" text:cond-style-name=""><text:span text:style-name="a1097"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373" presentation:style-name="a1102" draw:name="Slide Number Placeholder 6" svg:x="0.5816in" svg:y="5.44957in" svg:width="0.85276in" svg:height="0.39931in" presentation:class="page-number" presentation:placeholder="false">
        <draw:text-box>
          <text:p text:style-name="a1101" text:class-names="" text:cond-style-name=""><text:span text:style-name="a1100" text:class-names=""><text:page-number style:num-format="1" text:fixed="false"/></text:span></text:p>
        </draw:text-box>
        <svg:desc/>
      </draw:frame>
    </style:master-page>
    <style:master-page style:name="Master1-Layout13-cust-Quote-Name-Card" style:page-layout-name="pageLayout1" draw:style-name="a1176">
      <draw:g draw:name="Group 22" draw:id="id398">
        <svg:desc/>
        <draw:custom-shape svg:x="0in" svg:y="2.8161in" svg:width="0.11006in" svg:height="0.68484in" draw:id="id419" draw:layer="Master1-bg" draw:style-name="a1237" draw:name="Freeform 11">
          <svg:desc/>
          <text:p text:style-name="a1236" text:class-names="" text:cond-style-name=""><text:span text:style-name="a1235"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420" draw:layer="Master1-bg" draw:style-name="a1240" draw:name="Freeform 12">
          <svg:desc/>
          <text:p text:style-name="a1239" text:class-names="" text:cond-style-name=""><text:span text:style-name="a1238"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421" draw:layer="Master1-bg" draw:style-name="a1243" draw:name="Freeform 13">
          <svg:desc/>
          <text:p text:style-name="a1242" text:class-names="" text:cond-style-name=""><text:span text:style-name="a1241"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422" draw:layer="Master1-bg" draw:style-name="a1246" draw:name="Freeform 14">
          <svg:desc/>
          <text:p text:style-name="a1245" text:class-names="" text:cond-style-name=""><text:span text:style-name="a1244"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423" draw:layer="Master1-bg" draw:style-name="a1249" draw:name="Freeform 15">
          <svg:desc/>
          <text:p text:style-name="a1248" text:class-names="" text:cond-style-name=""><text:span text:style-name="a1247"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424" draw:layer="Master1-bg" draw:style-name="a1252" draw:name="Freeform 16">
          <svg:desc/>
          <text:p text:style-name="a1251" text:class-names="" text:cond-style-name=""><text:span text:style-name="a1250"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425" draw:layer="Master1-bg" draw:style-name="a1255" draw:name="Freeform 17">
          <svg:desc/>
          <text:p text:style-name="a1254" text:class-names="" text:cond-style-name=""><text:span text:style-name="a1253"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426" draw:layer="Master1-bg" draw:style-name="a1258" draw:name="Freeform 18">
          <svg:desc/>
          <text:p text:style-name="a1257" text:class-names="" text:cond-style-name=""><text:span text:style-name="a1256"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427" draw:layer="Master1-bg" draw:style-name="a1261" draw:name="Freeform 19">
          <svg:desc/>
          <text:p text:style-name="a1260" text:class-names="" text:cond-style-name=""><text:span text:style-name="a1259"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428" draw:layer="Master1-bg" draw:style-name="a1264" draw:name="Freeform 20">
          <svg:desc/>
          <text:p text:style-name="a1263" text:class-names="" text:cond-style-name=""><text:span text:style-name="a1262"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429" draw:layer="Master1-bg" draw:style-name="a1267" draw:name="Freeform 21">
          <svg:desc/>
          <text:p text:style-name="a1266" text:class-names="" text:cond-style-name=""><text:span text:style-name="a1265"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430" draw:layer="Master1-bg" draw:style-name="a1270" draw:name="Freeform 22">
          <svg:desc/>
          <text:p text:style-name="a1269" text:class-names="" text:cond-style-name=""><text:span text:style-name="a1268"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399">
        <svg:desc/>
        <draw:custom-shape svg:x="0.02977in" svg:y="-0.00086in" svg:width="0.5406in" svg:height="4.81304in" draw:id="id407" draw:layer="Master1-bg" draw:style-name="a1201" draw:name="Freeform 27">
          <svg:desc/>
          <text:p text:style-name="a1200" text:class-names="" text:cond-style-name=""><text:span text:style-name="a1199"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408" draw:layer="Master1-bg" draw:style-name="a1204" draw:name="Freeform 28">
          <svg:desc/>
          <text:p text:style-name="a1203" text:class-names="" text:cond-style-name=""><text:span text:style-name="a1202"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409" draw:layer="Master1-bg" draw:style-name="a1207" draw:name="Freeform 29">
          <svg:desc/>
          <text:p text:style-name="a1206" text:class-names="" text:cond-style-name=""><text:span text:style-name="a1205"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410" draw:layer="Master1-bg" draw:style-name="a1210" draw:name="Freeform 30">
          <svg:desc/>
          <text:p text:style-name="a1209" text:class-names="" text:cond-style-name=""><text:span text:style-name="a1208"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411" draw:layer="Master1-bg" draw:style-name="a1213" draw:name="Freeform 31">
          <svg:desc/>
          <text:p text:style-name="a1212" text:class-names="" text:cond-style-name=""><text:span text:style-name="a1211"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412" draw:layer="Master1-bg" draw:style-name="a1216" draw:name="Freeform 32">
          <svg:desc/>
          <text:p text:style-name="a1215" text:class-names="" text:cond-style-name=""><text:span text:style-name="a1214"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413" draw:layer="Master1-bg" draw:style-name="a1219" draw:name="Freeform 33">
          <svg:desc/>
          <text:p text:style-name="a1218" text:class-names="" text:cond-style-name=""><text:span text:style-name="a1217"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414" draw:layer="Master1-bg" draw:style-name="a1222" draw:name="Freeform 34">
          <svg:desc/>
          <text:p text:style-name="a1221" text:class-names="" text:cond-style-name=""><text:span text:style-name="a1220"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415" draw:layer="Master1-bg" draw:style-name="a1225" draw:name="Freeform 35">
          <svg:desc/>
          <text:p text:style-name="a1224" text:class-names="" text:cond-style-name=""><text:span text:style-name="a1223"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416" draw:layer="Master1-bg" draw:style-name="a1228" draw:name="Freeform 36">
          <svg:desc/>
          <text:p text:style-name="a1227" text:class-names="" text:cond-style-name=""><text:span text:style-name="a1226"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417" draw:layer="Master1-bg" draw:style-name="a1231" draw:name="Freeform 37">
          <svg:desc/>
          <text:p text:style-name="a1230" text:class-names="" text:cond-style-name=""><text:span text:style-name="a1229"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418" draw:layer="Master1-bg" draw:style-name="a1234" draw:name="Freeform 38">
          <svg:desc/>
          <text:p text:style-name="a1233" text:class-names="" text:cond-style-name=""><text:span text:style-name="a1232"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400" draw:layer="Master1-bg" draw:style-name="a1179" draw:name="Rectangle 6">
        <svg:desc/>
        <text:p text:style-name="a1178" text:class-names="" text:cond-style-name=""><text:span text:style-name="a1177" text:class-names=""/></text:p>
        <draw:enhanced-geometry xmlns:dr3d="urn:oasis:names:tc:opendocument:xmlns:dr3d:1.0" draw:type="non-primitive" svg:viewBox="0 0 21600 21600" draw:enhanced-path="M 0 0 L 21600 0 21600 21600 0 21600 Z N"/>
      </draw:custom-shape>
      <draw:frame draw:id="id401" presentation:style-name="a1183" draw:name="Date Placeholder 4" svg:x="11.3316in" svg:y="6.70433in" svg:width="1.25359in" svg:height="0.40507in" presentation:class="date-time" presentation:placeholder="false">
        <draw:text-box>
          <text:p text:style-name="a1182" text:class-names="" text:cond-style-name=""><text:span text:style-name="a1180" text:class-names=""><text:date text:fixed="false" style:data-style-name="a1181">4/1/2019</text:date></text:span></text:p>
        </draw:text-box>
        <svg:desc/>
      </draw:frame>
      <draw:frame draw:id="id402" presentation:style-name="a1186" draw:name="Footer Placeholder 5" svg:x="2.8316in" svg:y="6.7102in" svg:width="8.33333in" svg:height="0.39931in" presentation:class="footer" presentation:placeholder="false">
        <draw:text-box>
          <text:p text:style-name="a1185" text:class-names="" text:cond-style-name=""><text:span text:style-name="a1184" text:class-names=""/></text:p>
        </draw:text-box>
        <svg:desc/>
      </draw:frame>
      <draw:custom-shape svg:x="-0.00458in" svg:y="5.37153in" svg:width="1.73723in" svg:height="0.55479in" draw:id="id403" draw:style-name="a1189" draw:name="Freeform 11">
        <svg:desc/>
        <text:p text:style-name="a1188" text:class-names="" text:cond-style-name=""><text:span text:style-name="a1187"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404" presentation:style-name="a1192" draw:name="Slide Number Placeholder 6" svg:x="0.5816in" svg:y="5.44957in" svg:width="0.85276in" svg:height="0.39931in" presentation:class="page-number" presentation:placeholder="false">
        <draw:text-box>
          <text:p text:style-name="a1191" text:class-names="" text:cond-style-name=""><text:span text:style-name="a1190" text:class-names=""><text:page-number style:num-format="1" text:fixed="false"/></text:span></text:p>
        </draw:text-box>
        <svg:desc/>
      </draw:frame>
      <draw:frame draw:id="id405" draw:style-name="a1195" draw:name="TextBox 16" svg:x="2.69866in" svg:y="0.70867in" svg:width="0.66667in" svg:height="0.63952in">
        <draw:text-box>
          <text:p text:style-name="a1194" text:class-names="" text:cond-style-name=""><text:span text:style-name="a1193" text:class-names="">“</text:span></text:p>
        </draw:text-box>
        <svg:desc/>
      </draw:frame>
      <draw:frame draw:id="id406" draw:style-name="a1198" draw:name="TextBox 17" svg:x="12.15535in" svg:y="3.17728in" svg:width="0.66667in" svg:height="0.63952in">
        <draw:text-box>
          <text:p text:style-name="a1197" text:class-names="" text:cond-style-name=""><text:span text:style-name="a1196" text:class-names="">”</text:span></text:p>
        </draw:text-box>
        <svg:desc/>
      </draw:frame>
    </style:master-page>
    <style:master-page style:name="Master1-Layout14-cust-True-or-False" style:page-layout-name="pageLayout1" draw:style-name="a1272">
      <draw:g draw:name="Group 22" draw:id="id431">
        <svg:desc/>
        <draw:custom-shape svg:x="0in" svg:y="2.8161in" svg:width="0.11006in" svg:height="0.68484in" draw:id="id450" draw:layer="Master1-bg" draw:style-name="a1327" draw:name="Freeform 11">
          <svg:desc/>
          <text:p text:style-name="a1326" text:class-names="" text:cond-style-name=""><text:span text:style-name="a1325"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451" draw:layer="Master1-bg" draw:style-name="a1330" draw:name="Freeform 12">
          <svg:desc/>
          <text:p text:style-name="a1329" text:class-names="" text:cond-style-name=""><text:span text:style-name="a1328"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452" draw:layer="Master1-bg" draw:style-name="a1333" draw:name="Freeform 13">
          <svg:desc/>
          <text:p text:style-name="a1332" text:class-names="" text:cond-style-name=""><text:span text:style-name="a1331"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453" draw:layer="Master1-bg" draw:style-name="a1336" draw:name="Freeform 14">
          <svg:desc/>
          <text:p text:style-name="a1335" text:class-names="" text:cond-style-name=""><text:span text:style-name="a1334"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454" draw:layer="Master1-bg" draw:style-name="a1339" draw:name="Freeform 15">
          <svg:desc/>
          <text:p text:style-name="a1338" text:class-names="" text:cond-style-name=""><text:span text:style-name="a1337"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455" draw:layer="Master1-bg" draw:style-name="a1342" draw:name="Freeform 16">
          <svg:desc/>
          <text:p text:style-name="a1341" text:class-names="" text:cond-style-name=""><text:span text:style-name="a1340"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456" draw:layer="Master1-bg" draw:style-name="a1345" draw:name="Freeform 17">
          <svg:desc/>
          <text:p text:style-name="a1344" text:class-names="" text:cond-style-name=""><text:span text:style-name="a1343"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457" draw:layer="Master1-bg" draw:style-name="a1348" draw:name="Freeform 18">
          <svg:desc/>
          <text:p text:style-name="a1347" text:class-names="" text:cond-style-name=""><text:span text:style-name="a1346"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458" draw:layer="Master1-bg" draw:style-name="a1351" draw:name="Freeform 19">
          <svg:desc/>
          <text:p text:style-name="a1350" text:class-names="" text:cond-style-name=""><text:span text:style-name="a1349"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459" draw:layer="Master1-bg" draw:style-name="a1354" draw:name="Freeform 20">
          <svg:desc/>
          <text:p text:style-name="a1353" text:class-names="" text:cond-style-name=""><text:span text:style-name="a1352"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460" draw:layer="Master1-bg" draw:style-name="a1357" draw:name="Freeform 21">
          <svg:desc/>
          <text:p text:style-name="a1356" text:class-names="" text:cond-style-name=""><text:span text:style-name="a1355"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461" draw:layer="Master1-bg" draw:style-name="a1360" draw:name="Freeform 22">
          <svg:desc/>
          <text:p text:style-name="a1359" text:class-names="" text:cond-style-name=""><text:span text:style-name="a1358"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432">
        <svg:desc/>
        <draw:custom-shape svg:x="0.02977in" svg:y="-0.00086in" svg:width="0.5406in" svg:height="4.81304in" draw:id="id438" draw:layer="Master1-bg" draw:style-name="a1291" draw:name="Freeform 27">
          <svg:desc/>
          <text:p text:style-name="a1290" text:class-names="" text:cond-style-name=""><text:span text:style-name="a1289"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439" draw:layer="Master1-bg" draw:style-name="a1294" draw:name="Freeform 28">
          <svg:desc/>
          <text:p text:style-name="a1293" text:class-names="" text:cond-style-name=""><text:span text:style-name="a1292"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440" draw:layer="Master1-bg" draw:style-name="a1297" draw:name="Freeform 29">
          <svg:desc/>
          <text:p text:style-name="a1296" text:class-names="" text:cond-style-name=""><text:span text:style-name="a1295"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441" draw:layer="Master1-bg" draw:style-name="a1300" draw:name="Freeform 30">
          <svg:desc/>
          <text:p text:style-name="a1299" text:class-names="" text:cond-style-name=""><text:span text:style-name="a1298"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442" draw:layer="Master1-bg" draw:style-name="a1303" draw:name="Freeform 31">
          <svg:desc/>
          <text:p text:style-name="a1302" text:class-names="" text:cond-style-name=""><text:span text:style-name="a1301"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443" draw:layer="Master1-bg" draw:style-name="a1306" draw:name="Freeform 32">
          <svg:desc/>
          <text:p text:style-name="a1305" text:class-names="" text:cond-style-name=""><text:span text:style-name="a1304"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444" draw:layer="Master1-bg" draw:style-name="a1309" draw:name="Freeform 33">
          <svg:desc/>
          <text:p text:style-name="a1308" text:class-names="" text:cond-style-name=""><text:span text:style-name="a1307"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445" draw:layer="Master1-bg" draw:style-name="a1312" draw:name="Freeform 34">
          <svg:desc/>
          <text:p text:style-name="a1311" text:class-names="" text:cond-style-name=""><text:span text:style-name="a1310"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446" draw:layer="Master1-bg" draw:style-name="a1315" draw:name="Freeform 35">
          <svg:desc/>
          <text:p text:style-name="a1314" text:class-names="" text:cond-style-name=""><text:span text:style-name="a1313"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447" draw:layer="Master1-bg" draw:style-name="a1318" draw:name="Freeform 36">
          <svg:desc/>
          <text:p text:style-name="a1317" text:class-names="" text:cond-style-name=""><text:span text:style-name="a1316"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448" draw:layer="Master1-bg" draw:style-name="a1321" draw:name="Freeform 37">
          <svg:desc/>
          <text:p text:style-name="a1320" text:class-names="" text:cond-style-name=""><text:span text:style-name="a1319"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449" draw:layer="Master1-bg" draw:style-name="a1324" draw:name="Freeform 38">
          <svg:desc/>
          <text:p text:style-name="a1323" text:class-names="" text:cond-style-name=""><text:span text:style-name="a1322"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433" draw:layer="Master1-bg" draw:style-name="a1275" draw:name="Rectangle 6">
        <svg:desc/>
        <text:p text:style-name="a1274" text:class-names="" text:cond-style-name=""><text:span text:style-name="a1273" text:class-names=""/></text:p>
        <draw:enhanced-geometry xmlns:dr3d="urn:oasis:names:tc:opendocument:xmlns:dr3d:1.0" draw:type="non-primitive" svg:viewBox="0 0 21600 21600" draw:enhanced-path="M 0 0 L 21600 0 21600 21600 0 21600 Z N"/>
      </draw:custom-shape>
      <draw:frame draw:id="id434" presentation:style-name="a1279" draw:name="Date Placeholder 4" svg:x="11.3316in" svg:y="6.70433in" svg:width="1.25359in" svg:height="0.40507in" presentation:class="date-time" presentation:placeholder="false">
        <draw:text-box>
          <text:p text:style-name="a1278" text:class-names="" text:cond-style-name=""><text:span text:style-name="a1276" text:class-names=""><text:date text:fixed="false" style:data-style-name="a1277">4/1/2019</text:date></text:span></text:p>
        </draw:text-box>
        <svg:desc/>
      </draw:frame>
      <draw:frame draw:id="id435" presentation:style-name="a1282" draw:name="Footer Placeholder 5" svg:x="2.8316in" svg:y="6.7102in" svg:width="8.33333in" svg:height="0.39931in" presentation:class="footer" presentation:placeholder="false">
        <draw:text-box>
          <text:p text:style-name="a1281" text:class-names="" text:cond-style-name=""><text:span text:style-name="a1280" text:class-names=""/></text:p>
        </draw:text-box>
        <svg:desc/>
      </draw:frame>
      <draw:custom-shape svg:x="-0.00458in" svg:y="5.37153in" svg:width="1.73723in" svg:height="0.55479in" draw:id="id436" draw:style-name="a1285" draw:name="Freeform 11">
        <svg:desc/>
        <text:p text:style-name="a1284" text:class-names="" text:cond-style-name=""><text:span text:style-name="a1283"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437" presentation:style-name="a1288" draw:name="Slide Number Placeholder 6" svg:x="0.5816in" svg:y="5.44957in" svg:width="0.85276in" svg:height="0.39931in" presentation:class="page-number" presentation:placeholder="false">
        <draw:text-box>
          <text:p text:style-name="a1287" text:class-names="" text:cond-style-name=""><text:span text:style-name="a1286" text:class-names=""><text:page-number style:num-format="1" text:fixed="false"/></text:span></text:p>
        </draw:text-box>
        <svg:desc/>
      </draw:frame>
    </style:master-page>
    <style:master-page style:name="Master1-Layout15-vertTx-Title-and-Vertical-Text" style:page-layout-name="pageLayout1" draw:style-name="a1362">
      <draw:g draw:name="Group 22" draw:id="id462">
        <svg:desc/>
        <draw:custom-shape svg:x="0in" svg:y="2.8161in" svg:width="0.11006in" svg:height="0.68484in" draw:id="id480" draw:layer="Master1-bg" draw:style-name="a1413" draw:name="Freeform 11">
          <svg:desc/>
          <text:p text:style-name="a1412" text:class-names="" text:cond-style-name=""><text:span text:style-name="a1411"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481" draw:layer="Master1-bg" draw:style-name="a1416" draw:name="Freeform 12">
          <svg:desc/>
          <text:p text:style-name="a1415" text:class-names="" text:cond-style-name=""><text:span text:style-name="a1414"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482" draw:layer="Master1-bg" draw:style-name="a1419" draw:name="Freeform 13">
          <svg:desc/>
          <text:p text:style-name="a1418" text:class-names="" text:cond-style-name=""><text:span text:style-name="a1417"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483" draw:layer="Master1-bg" draw:style-name="a1422" draw:name="Freeform 14">
          <svg:desc/>
          <text:p text:style-name="a1421" text:class-names="" text:cond-style-name=""><text:span text:style-name="a1420"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484" draw:layer="Master1-bg" draw:style-name="a1425" draw:name="Freeform 15">
          <svg:desc/>
          <text:p text:style-name="a1424" text:class-names="" text:cond-style-name=""><text:span text:style-name="a1423"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485" draw:layer="Master1-bg" draw:style-name="a1428" draw:name="Freeform 16">
          <svg:desc/>
          <text:p text:style-name="a1427" text:class-names="" text:cond-style-name=""><text:span text:style-name="a1426"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486" draw:layer="Master1-bg" draw:style-name="a1431" draw:name="Freeform 17">
          <svg:desc/>
          <text:p text:style-name="a1430" text:class-names="" text:cond-style-name=""><text:span text:style-name="a1429"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487" draw:layer="Master1-bg" draw:style-name="a1434" draw:name="Freeform 18">
          <svg:desc/>
          <text:p text:style-name="a1433" text:class-names="" text:cond-style-name=""><text:span text:style-name="a1432"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488" draw:layer="Master1-bg" draw:style-name="a1437" draw:name="Freeform 19">
          <svg:desc/>
          <text:p text:style-name="a1436" text:class-names="" text:cond-style-name=""><text:span text:style-name="a1435"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489" draw:layer="Master1-bg" draw:style-name="a1440" draw:name="Freeform 20">
          <svg:desc/>
          <text:p text:style-name="a1439" text:class-names="" text:cond-style-name=""><text:span text:style-name="a1438"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490" draw:layer="Master1-bg" draw:style-name="a1443" draw:name="Freeform 21">
          <svg:desc/>
          <text:p text:style-name="a1442" text:class-names="" text:cond-style-name=""><text:span text:style-name="a1441"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491" draw:layer="Master1-bg" draw:style-name="a1446" draw:name="Freeform 22">
          <svg:desc/>
          <text:p text:style-name="a1445" text:class-names="" text:cond-style-name=""><text:span text:style-name="a1444"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463">
        <svg:desc/>
        <draw:custom-shape svg:x="0.02977in" svg:y="-0.00086in" svg:width="0.5406in" svg:height="4.81304in" draw:id="id468" draw:layer="Master1-bg" draw:style-name="a1377" draw:name="Freeform 27">
          <svg:desc/>
          <text:p text:style-name="a1376" text:class-names="" text:cond-style-name=""><text:span text:style-name="a1375"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469" draw:layer="Master1-bg" draw:style-name="a1380" draw:name="Freeform 28">
          <svg:desc/>
          <text:p text:style-name="a1379" text:class-names="" text:cond-style-name=""><text:span text:style-name="a1378"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470" draw:layer="Master1-bg" draw:style-name="a1383" draw:name="Freeform 29">
          <svg:desc/>
          <text:p text:style-name="a1382" text:class-names="" text:cond-style-name=""><text:span text:style-name="a1381"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471" draw:layer="Master1-bg" draw:style-name="a1386" draw:name="Freeform 30">
          <svg:desc/>
          <text:p text:style-name="a1385" text:class-names="" text:cond-style-name=""><text:span text:style-name="a1384"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472" draw:layer="Master1-bg" draw:style-name="a1389" draw:name="Freeform 31">
          <svg:desc/>
          <text:p text:style-name="a1388" text:class-names="" text:cond-style-name=""><text:span text:style-name="a1387"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473" draw:layer="Master1-bg" draw:style-name="a1392" draw:name="Freeform 32">
          <svg:desc/>
          <text:p text:style-name="a1391" text:class-names="" text:cond-style-name=""><text:span text:style-name="a1390"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474" draw:layer="Master1-bg" draw:style-name="a1395" draw:name="Freeform 33">
          <svg:desc/>
          <text:p text:style-name="a1394" text:class-names="" text:cond-style-name=""><text:span text:style-name="a1393"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475" draw:layer="Master1-bg" draw:style-name="a1398" draw:name="Freeform 34">
          <svg:desc/>
          <text:p text:style-name="a1397" text:class-names="" text:cond-style-name=""><text:span text:style-name="a1396"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476" draw:layer="Master1-bg" draw:style-name="a1401" draw:name="Freeform 35">
          <svg:desc/>
          <text:p text:style-name="a1400" text:class-names="" text:cond-style-name=""><text:span text:style-name="a1399"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477" draw:layer="Master1-bg" draw:style-name="a1404" draw:name="Freeform 36">
          <svg:desc/>
          <text:p text:style-name="a1403" text:class-names="" text:cond-style-name=""><text:span text:style-name="a1402"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478" draw:layer="Master1-bg" draw:style-name="a1407" draw:name="Freeform 37">
          <svg:desc/>
          <text:p text:style-name="a1406" text:class-names="" text:cond-style-name=""><text:span text:style-name="a1405"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479" draw:layer="Master1-bg" draw:style-name="a1410" draw:name="Freeform 38">
          <svg:desc/>
          <text:p text:style-name="a1409" text:class-names="" text:cond-style-name=""><text:span text:style-name="a1408"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464" draw:layer="Master1-bg" draw:style-name="a1365" draw:name="Rectangle 6">
        <svg:desc/>
        <text:p text:style-name="a1364" text:class-names="" text:cond-style-name=""><text:span text:style-name="a1363" text:class-names=""/></text:p>
        <draw:enhanced-geometry xmlns:dr3d="urn:oasis:names:tc:opendocument:xmlns:dr3d:1.0" draw:type="non-primitive" svg:viewBox="0 0 21600 21600" draw:enhanced-path="M 0 0 L 21600 0 21600 21600 0 21600 Z N"/>
      </draw:custom-shape>
      <draw:frame draw:id="id465" presentation:style-name="a1368" draw:name="Footer Placeholder 4" svg:x="2.8316in" svg:y="6.7102in" svg:width="8.33333in" svg:height="0.39931in" presentation:class="footer" presentation:placeholder="false">
        <draw:text-box>
          <text:p text:style-name="a1367" text:class-names="" text:cond-style-name=""><text:span text:style-name="a1366" text:class-names=""/></text:p>
        </draw:text-box>
        <svg:desc/>
      </draw:frame>
      <draw:custom-shape svg:x="-0.00458in" svg:y="0.78125in" svg:width="1.73723in" svg:height="0.55479in" draw:id="id466" draw:style-name="a1371" draw:name="Freeform 11">
        <svg:desc/>
        <text:p text:style-name="a1370" text:class-names="" text:cond-style-name=""><text:span text:style-name="a1369"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467" presentation:style-name="a1374" draw:name="Slide Number Placeholder 5" svg:x="0.5816in" svg:y="0.86153in" svg:width="0.85276in" svg:height="0.39931in" presentation:class="page-number" presentation:placeholder="false">
        <draw:text-box>
          <text:p text:style-name="a1373" text:class-names="" text:cond-style-name=""><text:span text:style-name="a1372" text:class-names=""><text:page-number style:num-format="1" text:fixed="false"/></text:span></text:p>
        </draw:text-box>
        <svg:desc/>
      </draw:frame>
    </style:master-page>
    <style:master-page style:name="Master1-Layout16-vertTitleAndTx-Vertical-Title-and-Text" style:page-layout-name="pageLayout1" draw:style-name="a1448">
      <draw:g draw:name="Group 22" draw:id="id492">
        <svg:desc/>
        <draw:custom-shape svg:x="0in" svg:y="2.8161in" svg:width="0.11006in" svg:height="0.68484in" draw:id="id510" draw:layer="Master1-bg" draw:style-name="a1499" draw:name="Freeform 11">
          <svg:desc/>
          <text:p text:style-name="a1498" text:class-names="" text:cond-style-name=""><text:span text:style-name="a1497" text:class-names=""/></text:p>
          <draw:enhanced-geometry xmlns:dr3d="urn:oasis:names:tc:opendocument:xmlns:dr3d:1.0" draw:type="non-primitive" svg:viewBox="0 0 22 136" draw:enhanced-path="M ?f1 ?f2 C ?f3 ?f4 ?f5 ?f6 ?f7 ?f8 ?f9 ?f10 ?f11 ?f12 ?f0 ?f0 ?f0 ?f13 ?f0 ?f13 ?f0 ?f13 ?f11 ?f14 ?f15 ?f16 ?f3 ?f17 ?f3 ?f18 ?f19 ?f20 ?f1 ?f2 Z N" draw:text-areas="?f25 ?f27 ?f26 ?f28">
            <draw:equation draw:name="f0" draw:formula="0"/>
            <draw:equation draw:name="f1" draw:formula="22"/>
            <draw:equation draw:name="f2" draw:formula="136"/>
            <draw:equation draw:name="f3" draw:formula="20"/>
            <draw:equation draw:name="f4" draw:formula="117"/>
            <draw:equation draw:name="f5" draw:formula="19"/>
            <draw:equation draw:name="f6" draw:formula="99"/>
            <draw:equation draw:name="f7" draw:formula="17"/>
            <draw:equation draw:name="f8" draw:formula="80"/>
            <draw:equation draw:name="f9" draw:formula="11"/>
            <draw:equation draw:name="f10" draw:formula="54"/>
            <draw:equation draw:name="f11" draw:formula="6"/>
            <draw:equation draw:name="f12" draw:formula="27"/>
            <draw:equation draw:name="f13" draw:formula="35"/>
            <draw:equation draw:name="f14" draw:formula="64"/>
            <draw:equation draw:name="f15" draw:formula="13"/>
            <draw:equation draw:name="f16" draw:formula="94"/>
            <draw:equation draw:name="f17" draw:formula="124"/>
            <draw:equation draw:name="f18" draw:formula="128"/>
            <draw:equation draw:name="f19" draw:formula="21"/>
            <draw:equation draw:name="f20" draw:formula="132"/>
            <draw:equation draw:name="f21" draw:formula="?f2 - ?f0"/>
            <draw:equation draw:name="f22" draw:formula="?f1 - ?f0"/>
            <draw:equation draw:name="f23" draw:formula="?f22 / 22"/>
            <draw:equation draw:name="f24" draw:formula="?f21 / 136"/>
            <draw:equation draw:name="f25" draw:formula="0 / ?f23"/>
            <draw:equation draw:name="f26" draw:formula="?f1 / ?f23"/>
            <draw:equation draw:name="f27" draw:formula="0 / ?f24"/>
            <draw:equation draw:name="f28" draw:formula="?f2 / ?f24"/>
          </draw:enhanced-geometry>
        </draw:custom-shape>
        <draw:custom-shape svg:x="0.14064in" svg:y="3.45202in" svg:width="0.70726in" svg:height="2.53961in" draw:id="id511" draw:layer="Master1-bg" draw:style-name="a1502" draw:name="Freeform 12">
          <svg:desc/>
          <text:p text:style-name="a1501" text:class-names="" text:cond-style-name=""><text:span text:style-name="a1500" text:class-names=""/></text:p>
          <draw:enhanced-geometry xmlns:dr3d="urn:oasis:names:tc:opendocument:xmlns:dr3d:1.0" draw:type="non-primitive" svg:viewBox="0 0 140 504" draw:enhanced-path="M ?f3 ?f4 C ?f5 ?f6 ?f7 ?f8 ?f9 ?f2 ?f9 ?f10 ?f9 ?f11 ?f1 ?f12 ?f13 ?f14 ?f15 ?f16 ?f17 ?f18 ?f19 ?f20 ?f21 ?f22 ?f0 ?f0 ?f23 ?f24 ?f25 ?f26 ?f27 ?f28 ?f29 ?f30 ?f31 ?f32 ?f3 ?f4 Z N" draw:text-areas="?f37 ?f39 ?f38 ?f40">
            <draw:equation draw:name="f0" draw:formula="0"/>
            <draw:equation draw:name="f1" draw:formula="140"/>
            <draw:equation draw:name="f2" draw:formula="504"/>
            <draw:equation draw:name="f3" draw:formula="86"/>
            <draw:equation draw:name="f4" draw:formula="350"/>
            <draw:equation draw:name="f5" draw:formula="103"/>
            <draw:equation draw:name="f6" draw:formula="402"/>
            <draw:equation draw:name="f7" draw:formula="120"/>
            <draw:equation draw:name="f8" draw:formula="453"/>
            <draw:equation draw:name="f9" draw:formula="139"/>
            <draw:equation draw:name="f10" draw:formula="495"/>
            <draw:equation draw:name="f11" draw:formula="487"/>
            <draw:equation draw:name="f12" draw:formula="478"/>
            <draw:equation draw:name="f13" draw:formula="124"/>
            <draw:equation draw:name="f14" draw:formula="435"/>
            <draw:equation draw:name="f15" draw:formula="109"/>
            <draw:equation draw:name="f16" draw:formula="391"/>
            <draw:equation draw:name="f17" draw:formula="95"/>
            <draw:equation draw:name="f18" draw:formula="347"/>
            <draw:equation draw:name="f19" draw:formula="58"/>
            <draw:equation draw:name="f20" draw:formula="233"/>
            <draw:equation draw:name="f21" draw:formula="27"/>
            <draw:equation draw:name="f22" draw:formula="117"/>
            <draw:equation draw:name="f23" draw:formula="2"/>
            <draw:equation draw:name="f24" draw:formula="20"/>
            <draw:equation draw:name="f25" draw:formula="4"/>
            <draw:equation draw:name="f26" draw:formula="41"/>
            <draw:equation draw:name="f27" draw:formula="6"/>
            <draw:equation draw:name="f28" draw:formula="61"/>
            <draw:equation draw:name="f29" draw:formula="30"/>
            <draw:equation draw:name="f30" draw:formula="158"/>
            <draw:equation draw:name="f31" draw:formula="56"/>
            <draw:equation draw:name="f32" draw:formula="255"/>
            <draw:equation draw:name="f33" draw:formula="?f2 - ?f0"/>
            <draw:equation draw:name="f34" draw:formula="?f1 - ?f0"/>
            <draw:equation draw:name="f35" draw:formula="?f34 / 140"/>
            <draw:equation draw:name="f36" draw:formula="?f33 / 504"/>
            <draw:equation draw:name="f37" draw:formula="0 / ?f35"/>
            <draw:equation draw:name="f38" draw:formula="?f1 / ?f35"/>
            <draw:equation draw:name="f39" draw:formula="0 / ?f36"/>
            <draw:equation draw:name="f40" draw:formula="?f2 / ?f36"/>
          </draw:enhanced-geometry>
        </draw:custom-shape>
        <draw:custom-shape svg:x="0.88254in" svg:y="5.95698in" svg:width="0.66649in" svg:height="1.55311in" draw:id="id512" draw:layer="Master1-bg" draw:style-name="a1505" draw:name="Freeform 13">
          <svg:desc/>
          <text:p text:style-name="a1504" text:class-names="" text:cond-style-name=""><text:span text:style-name="a1503" text:class-names=""/></text:p>
          <draw:enhanced-geometry xmlns:dr3d="urn:oasis:names:tc:opendocument:xmlns:dr3d:1.0" draw:type="non-primitive" svg:viewBox="0 0 132 308" draw:enhanced-path="M ?f3 ?f4 C ?f5 ?f6 ?f7 ?f3 ?f0 ?f0 ?f0 ?f8 ?f0 ?f9 ?f0 ?f10 ?f11 ?f12 ?f13 ?f14 ?f15 ?f16 ?f12 ?f17 ?f18 ?f19 ?f20 ?f2 ?f1 ?f2 ?f1 ?f2 ?f1 ?f2 ?f21 ?f22 ?f23 ?f24 ?f25 ?f26 ?f27 ?f28 ?f10 ?f29 ?f3 ?f4 Z N" draw:text-areas="?f34 ?f36 ?f35 ?f37">
            <draw:equation draw:name="f0" draw:formula="0"/>
            <draw:equation draw:name="f1" draw:formula="132"/>
            <draw:equation draw:name="f2" draw:formula="308"/>
            <draw:equation draw:name="f3" draw:formula="8"/>
            <draw:equation draw:name="f4" draw:formula="22"/>
            <draw:equation draw:name="f5" draw:formula="5"/>
            <draw:equation draw:name="f6" draw:formula="15"/>
            <draw:equation draw:name="f7" draw:formula="2"/>
            <draw:equation draw:name="f8" draw:formula="10"/>
            <draw:equation draw:name="f9" draw:formula="19"/>
            <draw:equation draw:name="f10" draw:formula="29"/>
            <draw:equation draw:name="f11" draw:formula="21"/>
            <draw:equation draw:name="f12" draw:formula="85"/>
            <draw:equation draw:name="f13" draw:formula="44"/>
            <draw:equation draw:name="f14" draw:formula="140"/>
            <draw:equation draw:name="f15" draw:formula="68"/>
            <draw:equation draw:name="f16" draw:formula="194"/>
            <draw:equation draw:name="f17" draw:formula="232"/>
            <draw:equation draw:name="f18" draw:formula="104"/>
            <draw:equation draw:name="f19" draw:formula="270"/>
            <draw:equation draw:name="f20" draw:formula="123"/>
            <draw:equation draw:name="f21" draw:formula="113"/>
            <draw:equation draw:name="f22" draw:formula="269"/>
            <draw:equation draw:name="f23" draw:formula="94"/>
            <draw:equation draw:name="f24" draw:formula="230"/>
            <draw:equation draw:name="f25" draw:formula="77"/>
            <draw:equation draw:name="f26" draw:formula="190"/>
            <draw:equation draw:name="f27" draw:formula="52"/>
            <draw:equation draw:name="f28" draw:formula="135"/>
            <draw:equation draw:name="f29" draw:formula="79"/>
            <draw:equation draw:name="f30" draw:formula="?f2 - ?f0"/>
            <draw:equation draw:name="f31" draw:formula="?f1 - ?f0"/>
            <draw:equation draw:name="f32" draw:formula="?f31 / 132"/>
            <draw:equation draw:name="f33" draw:formula="?f30 / 308"/>
            <draw:equation draw:name="f34" draw:formula="0 / ?f32"/>
            <draw:equation draw:name="f35" draw:formula="?f1 / ?f32"/>
            <draw:equation draw:name="f36" draw:formula="0 / ?f33"/>
            <draw:equation draw:name="f37" draw:formula="?f2 / ?f33"/>
          </draw:enhanced-geometry>
        </draw:custom-shape>
        <draw:custom-shape svg:x="1.04968in" svg:y="7.11264in" svg:width="0.18752in" svg:height="0.39745in" draw:id="id513" draw:layer="Master1-bg" draw:style-name="a1508" draw:name="Freeform 14">
          <svg:desc/>
          <text:p text:style-name="a1507" text:class-names="" text:cond-style-name=""><text:span text:style-name="a1506" text:class-names=""/></text:p>
          <draw:enhanced-geometry xmlns:dr3d="urn:oasis:names:tc:opendocument:xmlns:dr3d:1.0" draw:type="non-primitive" svg:viewBox="0 0 37 79" draw:enhanced-path="M ?f3 ?f2 C ?f1 ?f2 ?f1 ?f2 ?f1 ?f2 ?f4 ?f5 ?f6 ?f7 ?f0 ?f0 ?f8 ?f7 ?f9 ?f5 ?f3 ?f2 Z N" draw:text-areas="?f14 ?f16 ?f15 ?f17">
            <draw:equation draw:name="f0" draw:formula="0"/>
            <draw:equation draw:name="f1" draw:formula="37"/>
            <draw:equation draw:name="f2" draw:formula="79"/>
            <draw:equation draw:name="f3" draw:formula="28"/>
            <draw:equation draw:name="f4" draw:formula="24"/>
            <draw:equation draw:name="f5" draw:formula="53"/>
            <draw:equation draw:name="f6" draw:formula="12"/>
            <draw:equation draw:name="f7" draw:formula="27"/>
            <draw:equation draw:name="f8" draw:formula="8"/>
            <draw:equation draw:name="f9" draw:formula="17"/>
            <draw:equation draw:name="f10" draw:formula="?f2 - ?f0"/>
            <draw:equation draw:name="f11" draw:formula="?f1 - ?f0"/>
            <draw:equation draw:name="f12" draw:formula="?f11 / 37"/>
            <draw:equation draw:name="f13" draw:formula="?f10 / 79"/>
            <draw:equation draw:name="f14" draw:formula="0 / ?f12"/>
            <draw:equation draw:name="f15" draw:formula="?f1 / ?f12"/>
            <draw:equation draw:name="f16" draw:formula="0 / ?f13"/>
            <draw:equation draw:name="f17" draw:formula="?f2 / ?f13"/>
          </draw:enhanced-geometry>
        </draw:custom-shape>
        <draw:custom-shape svg:x="0.11006in" svg:y="3.50094in" svg:width="0.89885in" svg:height="3.64024in" draw:id="id514" draw:layer="Master1-bg" draw:style-name="a1511" draw:name="Freeform 15">
          <svg:desc/>
          <text:p text:style-name="a1510" text:class-names="" text:cond-style-name=""><text:span text:style-name="a1509" text:class-names=""/></text:p>
          <draw:enhanced-geometry xmlns:dr3d="urn:oasis:names:tc:opendocument:xmlns:dr3d:1.0" draw:type="non-primitive" svg:viewBox="0 0 178 722" draw:enhanced-path="M ?f3 ?f4 C ?f5 ?f6 ?f7 ?f8 ?f9 ?f10 ?f11 ?f12 ?f13 ?f14 ?f15 ?f16 ?f17 ?f18 ?f19 ?f20 ?f21 ?f22 ?f23 ?f24 ?f25 ?f26 ?f0 ?f0 ?f23 ?f27 ?f28 ?f29 ?f30 ?f31 ?f22 ?f32 ?f33 ?f34 ?f35 ?f36 ?f37 ?f38 ?f39 ?f40 ?f41 ?f42 ?f43 ?f44 ?f45 ?f46 ?f1 ?f2 ?f47 ?f48 ?f18 ?f49 ?f50 ?f46 ?f51 ?f52 ?f53 ?f54 ?f3 ?f4 Z N" draw:text-areas="?f59 ?f61 ?f60 ?f62">
            <draw:equation draw:name="f0" draw:formula="0"/>
            <draw:equation draw:name="f1" draw:formula="178"/>
            <draw:equation draw:name="f2" draw:formula="722"/>
            <draw:equation draw:name="f3" draw:formula="162"/>
            <draw:equation draw:name="f4" draw:formula="660"/>
            <draw:equation draw:name="f5" draw:formula="145"/>
            <draw:equation draw:name="f6" draw:formula="618"/>
            <draw:equation draw:name="f7" draw:formula="130"/>
            <draw:equation draw:name="f8" draw:formula="576"/>
            <draw:equation draw:name="f9" draw:formula="116"/>
            <draw:equation draw:name="f10" draw:formula="534"/>
            <draw:equation draw:name="f11" draw:formula="84"/>
            <draw:equation draw:name="f12" draw:formula="437"/>
            <draw:equation draw:name="f13" draw:formula="59"/>
            <draw:equation draw:name="f14" draw:formula="337"/>
            <draw:equation draw:name="f15" draw:formula="40"/>
            <draw:equation draw:name="f16" draw:formula="236"/>
            <draw:equation draw:name="f17" draw:formula="29"/>
            <draw:equation draw:name="f18" draw:formula="175"/>
            <draw:equation draw:name="f19" draw:formula="20"/>
            <draw:equation draw:name="f20" draw:formula="113"/>
            <draw:equation draw:name="f21" draw:formula="12"/>
            <draw:equation draw:name="f22" draw:formula="51"/>
            <draw:equation draw:name="f23" draw:formula="8"/>
            <draw:equation draw:name="f24" draw:formula="34"/>
            <draw:equation draw:name="f25" draw:formula="4"/>
            <draw:equation draw:name="f26" draw:formula="17"/>
            <draw:equation draw:name="f27" draw:formula="79"/>
            <draw:equation draw:name="f28" draw:formula="19"/>
            <draw:equation draw:name="f29" draw:formula="159"/>
            <draw:equation draw:name="f30" draw:formula="33"/>
            <draw:equation draw:name="f31" draw:formula="237"/>
            <draw:equation draw:name="f32" draw:formula="339"/>
            <draw:equation draw:name="f33" draw:formula="76"/>
            <draw:equation draw:name="f34" draw:formula="439"/>
            <draw:equation draw:name="f35" draw:formula="107"/>
            <draw:equation draw:name="f36" draw:formula="537"/>
            <draw:equation draw:name="f37" draw:formula="123"/>
            <draw:equation draw:name="f38" draw:formula="586"/>
            <draw:equation draw:name="f39" draw:formula="141"/>
            <draw:equation draw:name="f40" draw:formula="634"/>
            <draw:equation draw:name="f41" draw:formula="160"/>
            <draw:equation draw:name="f42" draw:formula="681"/>
            <draw:equation draw:name="f43" draw:formula="166"/>
            <draw:equation draw:name="f44" draw:formula="695"/>
            <draw:equation draw:name="f45" draw:formula="172"/>
            <draw:equation draw:name="f46" draw:formula="708"/>
            <draw:equation draw:name="f47" draw:formula="176"/>
            <draw:equation draw:name="f48" draw:formula="717"/>
            <draw:equation draw:name="f49" draw:formula="713"/>
            <draw:equation draw:name="f50" draw:formula="174"/>
            <draw:equation draw:name="f51" draw:formula="169"/>
            <draw:equation draw:name="f52" draw:formula="692"/>
            <draw:equation draw:name="f53" draw:formula="165"/>
            <draw:equation draw:name="f54" draw:formula="676"/>
            <draw:equation draw:name="f55" draw:formula="?f2 - ?f0"/>
            <draw:equation draw:name="f56" draw:formula="?f1 - ?f0"/>
            <draw:equation draw:name="f57" draw:formula="?f56 / 178"/>
            <draw:equation draw:name="f58" draw:formula="?f55 / 722"/>
            <draw:equation draw:name="f59" draw:formula="0 / ?f57"/>
            <draw:equation draw:name="f60" draw:formula="?f1 / ?f57"/>
            <draw:equation draw:name="f61" draw:formula="0 / ?f58"/>
            <draw:equation draw:name="f62" draw:formula="?f2 / ?f58"/>
          </draw:enhanced-geometry>
        </draw:custom-shape>
        <draw:custom-shape svg:x="0.02446in" svg:y="0.25in" svg:width="0.11618in" svg:height="3.20202in" draw:id="id515" draw:layer="Master1-bg" draw:style-name="a1514" draw:name="Freeform 16">
          <svg:desc/>
          <text:p text:style-name="a1513" text:class-names="" text:cond-style-name=""><text:span text:style-name="a1512" text:class-names=""/></text:p>
          <draw:enhanced-geometry xmlns:dr3d="urn:oasis:names:tc:opendocument:xmlns:dr3d:1.0" draw:type="non-primitive" svg:viewBox="0 0 23 635" draw:enhanced-path="M ?f3 ?f4 C ?f5 ?f6 ?f5 ?f7 ?f5 ?f8 ?f9 ?f10 ?f11 ?f12 ?f13 ?f14 ?f13 ?f15 ?f13 ?f16 ?f1 ?f2 ?f17 ?f18 ?f11 ?f19 ?f20 ?f21 ?f22 ?f23 ?f24 ?f25 ?f24 ?f26 ?f27 ?f28 ?f22 ?f29 ?f9 ?f0 ?f5 ?f0 ?f5 ?f0 ?f5 ?f0 ?f24 ?f30 ?f31 ?f28 ?f32 ?f26 ?f0 ?f25 ?f33 ?f23 ?f3 ?f4 Z N" draw:text-areas="?f38 ?f40 ?f39 ?f41">
            <draw:equation draw:name="f0" draw:formula="0"/>
            <draw:equation draw:name="f1" draw:formula="23"/>
            <draw:equation draw:name="f2" draw:formula="635"/>
            <draw:equation draw:name="f3" draw:formula="11"/>
            <draw:equation draw:name="f4" draw:formula="577"/>
            <draw:equation draw:name="f5" draw:formula="12"/>
            <draw:equation draw:name="f6" draw:formula="581"/>
            <draw:equation draw:name="f7" draw:formula="585"/>
            <draw:equation draw:name="f8" draw:formula="589"/>
            <draw:equation draw:name="f9" draw:formula="15"/>
            <draw:equation draw:name="f10" draw:formula="603"/>
            <draw:equation draw:name="f11" draw:formula="19"/>
            <draw:equation draw:name="f12" draw:formula="617"/>
            <draw:equation draw:name="f13" draw:formula="22"/>
            <draw:equation draw:name="f14" draw:formula="632"/>
            <draw:equation draw:name="f15" draw:formula="633"/>
            <draw:equation draw:name="f16" draw:formula="634"/>
            <draw:equation draw:name="f17" draw:formula="21"/>
            <draw:equation draw:name="f18" draw:formula="615"/>
            <draw:equation draw:name="f19" draw:formula="596"/>
            <draw:equation draw:name="f20" draw:formula="17"/>
            <draw:equation draw:name="f21" draw:formula="576"/>
            <draw:equation draw:name="f22" draw:formula="9"/>
            <draw:equation draw:name="f23" draw:formula="474"/>
            <draw:equation draw:name="f24" draw:formula="5"/>
            <draw:equation draw:name="f25" draw:formula="372"/>
            <draw:equation draw:name="f26" draw:formula="269"/>
            <draw:equation draw:name="f27" draw:formula="6"/>
            <draw:equation draw:name="f28" draw:formula="179"/>
            <draw:equation draw:name="f29" draw:formula="90"/>
            <draw:equation draw:name="f30" draw:formula="89"/>
            <draw:equation draw:name="f31" draw:formula="2"/>
            <draw:equation draw:name="f32" draw:formula="1"/>
            <draw:equation draw:name="f33" draw:formula="3"/>
            <draw:equation draw:name="f34" draw:formula="?f2 - ?f0"/>
            <draw:equation draw:name="f35" draw:formula="?f1 - ?f0"/>
            <draw:equation draw:name="f36" draw:formula="?f35 / 23"/>
            <draw:equation draw:name="f37" draw:formula="?f34 / 635"/>
            <draw:equation draw:name="f38" draw:formula="0 / ?f36"/>
            <draw:equation draw:name="f39" draw:formula="?f1 / ?f36"/>
            <draw:equation draw:name="f40" draw:formula="0 / ?f37"/>
            <draw:equation draw:name="f41" draw:formula="?f2 / ?f37"/>
          </draw:enhanced-geometry>
        </draw:custom-shape>
        <draw:custom-shape svg:x="0.08561in" svg:y="3.21967in" svg:width="0.0856in" svg:height="0.54013in" draw:id="id516" draw:layer="Master1-bg" draw:style-name="a1517" draw:name="Freeform 17">
          <svg:desc/>
          <text:p text:style-name="a1516" text:class-names="" text:cond-style-name=""><text:span text:style-name="a1515" text:class-names=""/></text:p>
          <draw:enhanced-geometry xmlns:dr3d="urn:oasis:names:tc:opendocument:xmlns:dr3d:1.0" draw:type="non-primitive" svg:viewBox="0 0 17 107" draw:enhanced-path="M ?f0 ?f0 C ?f3 ?f4 ?f5 ?f6 ?f7 ?f8 ?f9 ?f10 ?f11 ?f12 ?f1 ?f2 ?f13 ?f14 ?f11 ?f15 ?f16 ?f17 ?f18 ?f19 ?f18 ?f20 ?f18 ?f21 ?f22 ?f23 ?f5 ?f24 ?f0 ?f0 Z N" draw:text-areas="?f29 ?f31 ?f30 ?f32">
            <draw:equation draw:name="f0" draw:formula="0"/>
            <draw:equation draw:name="f1" draw:formula="17"/>
            <draw:equation draw:name="f2" draw:formula="107"/>
            <draw:equation draw:name="f3" draw:formula="2"/>
            <draw:equation draw:name="f4" draw:formula="19"/>
            <draw:equation draw:name="f5" draw:formula="3"/>
            <draw:equation draw:name="f6" draw:formula="37"/>
            <draw:equation draw:name="f7" draw:formula="5"/>
            <draw:equation draw:name="f8" draw:formula="56"/>
            <draw:equation draw:name="f9" draw:formula="9"/>
            <draw:equation draw:name="f10" draw:formula="73"/>
            <draw:equation draw:name="f11" draw:formula="13"/>
            <draw:equation draw:name="f12" draw:formula="90"/>
            <draw:equation draw:name="f13" draw:formula="15"/>
            <draw:equation draw:name="f14" draw:formula="87"/>
            <draw:equation draw:name="f15" draw:formula="66"/>
            <draw:equation draw:name="f16" draw:formula="11"/>
            <draw:equation draw:name="f17" draw:formula="46"/>
            <draw:equation draw:name="f18" draw:formula="10"/>
            <draw:equation draw:name="f19" draw:formula="45"/>
            <draw:equation draw:name="f20" draw:formula="44"/>
            <draw:equation draw:name="f21" draw:formula="43"/>
            <draw:equation draw:name="f22" draw:formula="7"/>
            <draw:equation draw:name="f23" draw:formula="28"/>
            <draw:equation draw:name="f24" draw:formula="14"/>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0.84178in" svg:y="5.99163in" svg:width="0.2079in" svg:height="1.12101in" draw:id="id517" draw:layer="Master1-bg" draw:style-name="a1520" draw:name="Freeform 18">
          <svg:desc/>
          <text:p text:style-name="a1519" text:class-names="" text:cond-style-name=""><text:span text:style-name="a1518" text:class-names=""/></text:p>
          <draw:enhanced-geometry xmlns:dr3d="urn:oasis:names:tc:opendocument:xmlns:dr3d:1.0" draw:type="non-primitive" svg:viewBox="0 0 41 222" draw:enhanced-path="M ?f0 ?f0 C ?f0 ?f3 ?f4 ?f5 ?f6 ?f7 ?f8 ?f9 ?f10 ?f11 ?f12 ?f13 ?f14 ?f15 ?f16 ?f17 ?f18 ?f19 ?f20 ?f21 ?f22 ?f23 ?f1 ?f2 ?f24 ?f25 ?f26 ?f27 ?f28 ?f29 ?f30 ?f15 ?f31 ?f32 ?f33 ?f34 ?f35 ?f36 ?f37 ?f38 ?f8 ?f16 ?f8 ?f39 ?f40 ?f41 ?f40 ?f31 ?f6 ?f10 ?f4 ?f42 ?f0 ?f0 Z N" draw:text-areas="?f47 ?f49 ?f48 ?f50">
            <draw:equation draw:name="f0" draw:formula="0"/>
            <draw:equation draw:name="f1" draw:formula="41"/>
            <draw:equation draw:name="f2" draw:formula="222"/>
            <draw:equation draw:name="f3" draw:formula="31"/>
            <draw:equation draw:name="f4" draw:formula="2"/>
            <draw:equation draw:name="f5" draw:formula="62"/>
            <draw:equation draw:name="f6" draw:formula="5"/>
            <draw:equation draw:name="f7" draw:formula="93"/>
            <draw:equation draw:name="f8" draw:formula="8"/>
            <draw:equation draw:name="f9" draw:formula="117"/>
            <draw:equation draw:name="f10" draw:formula="12"/>
            <draw:equation draw:name="f11" draw:formula="142"/>
            <draw:equation draw:name="f12" draw:formula="17"/>
            <draw:equation draw:name="f13" draw:formula="166"/>
            <draw:equation draw:name="f14" draw:formula="19"/>
            <draw:equation draw:name="f15" draw:formula="172"/>
            <draw:equation draw:name="f16" draw:formula="22"/>
            <draw:equation draw:name="f17" draw:formula="178"/>
            <draw:equation draw:name="f18" draw:formula="24"/>
            <draw:equation draw:name="f19" draw:formula="184"/>
            <draw:equation draw:name="f20" draw:formula="30"/>
            <draw:equation draw:name="f21" draw:formula="197"/>
            <draw:equation draw:name="f22" draw:formula="35"/>
            <draw:equation draw:name="f23" draw:formula="209"/>
            <draw:equation draw:name="f24" draw:formula="40"/>
            <draw:equation draw:name="f25" draw:formula="219"/>
            <draw:equation draw:name="f26" draw:formula="39"/>
            <draw:equation draw:name="f27" draw:formula="215"/>
            <draw:equation draw:name="f28" draw:formula="38"/>
            <draw:equation draw:name="f29" draw:formula="212"/>
            <draw:equation draw:name="f30" draw:formula="26"/>
            <draw:equation draw:name="f31" draw:formula="18"/>
            <draw:equation draw:name="f32" draw:formula="132"/>
            <draw:equation draw:name="f33" draw:formula="13"/>
            <draw:equation draw:name="f34" draw:formula="92"/>
            <draw:equation draw:name="f35" draw:formula="11"/>
            <draw:equation draw:name="f36" draw:formula="68"/>
            <draw:equation draw:name="f37" draw:formula="9"/>
            <draw:equation draw:name="f38" draw:formula="45"/>
            <draw:equation draw:name="f39" draw:formula="21"/>
            <draw:equation draw:name="f40" draw:formula="7"/>
            <draw:equation draw:name="f41" draw:formula="20"/>
            <draw:equation draw:name="f42" draw:formula="6"/>
            <draw:equation draw:name="f43" draw:formula="?f2 - ?f0"/>
            <draw:equation draw:name="f44" draw:formula="?f1 - ?f0"/>
            <draw:equation draw:name="f45" draw:formula="?f44 / 41"/>
            <draw:equation draw:name="f46" draw:formula="?f43 / 222"/>
            <draw:equation draw:name="f47" draw:formula="0 / ?f45"/>
            <draw:equation draw:name="f48" draw:formula="?f1 / ?f45"/>
            <draw:equation draw:name="f49" draw:formula="0 / ?f46"/>
            <draw:equation draw:name="f50" draw:formula="?f2 / ?f46"/>
          </draw:enhanced-geometry>
        </draw:custom-shape>
        <draw:custom-shape svg:x="0.84789in" svg:y="1.52999in" svg:width="2.27056in" svg:height="4.42698in" draw:id="id518" draw:layer="Master1-bg" draw:style-name="a1523" draw:name="Freeform 19">
          <svg:desc/>
          <text:p text:style-name="a1522" text:class-names="" text:cond-style-name=""><text:span text:style-name="a1521" text:class-names=""/></text:p>
          <draw:enhanced-geometry xmlns:dr3d="urn:oasis:names:tc:opendocument:xmlns:dr3d:1.0" draw:type="non-primitive" svg:viewBox="0 0 450 878" draw:enhanced-path="M ?f3 ?f4 C ?f5 ?f6 ?f7 ?f8 ?f9 ?f10 ?f11 ?f12 ?f13 ?f14 ?f15 ?f16 ?f17 ?f18 ?f19 ?f20 ?f21 ?f22 ?f23 ?f24 ?f25 ?f26 ?f27 ?f28 ?f29 ?f30 ?f31 ?f32 ?f33 ?f34 ?f35 ?f36 ?f37 ?f38 ?f1 ?f39 ?f1 ?f0 ?f1 ?f0 ?f1 ?f0 ?f40 ?f41 ?f42 ?f43 ?f44 ?f45 ?f46 ?f47 ?f48 ?f49 ?f50 ?f51 ?f52 ?f53 ?f54 ?f15 ?f55 ?f56 ?f57 ?f58 ?f59 ?f60 ?f61 ?f62 ?f63 ?f64 ?f65 ?f66 ?f67 ?f68 ?f69 ?f70 ?f71 ?f72 ?f0 ?f4 ?f0 ?f73 ?f0 ?f74 ?f0 ?f75 ?f76 ?f77 ?f78 ?f79 ?f3 ?f2 ?f3 ?f80 ?f3 ?f81 ?f3 ?f4 Z N" draw:text-areas="?f86 ?f88 ?f87 ?f89">
            <draw:equation draw:name="f0" draw:formula="0"/>
            <draw:equation draw:name="f1" draw:formula="450"/>
            <draw:equation draw:name="f2" draw:formula="878"/>
            <draw:equation draw:name="f3" draw:formula="7"/>
            <draw:equation draw:name="f4" draw:formula="854"/>
            <draw:equation draw:name="f5" draw:formula="10"/>
            <draw:equation draw:name="f6" draw:formula="772"/>
            <draw:equation draw:name="f7" draw:formula="26"/>
            <draw:equation draw:name="f8" draw:formula="691"/>
            <draw:equation draw:name="f9" draw:formula="50"/>
            <draw:equation draw:name="f10" draw:formula="613"/>
            <draw:equation draw:name="f11" draw:formula="75"/>
            <draw:equation draw:name="f12" draw:formula="535"/>
            <draw:equation draw:name="f13" draw:formula="109"/>
            <draw:equation draw:name="f14" draw:formula="460"/>
            <draw:equation draw:name="f15" draw:formula="149"/>
            <draw:equation draw:name="f16" draw:formula="388"/>
            <draw:equation draw:name="f17" draw:formula="189"/>
            <draw:equation draw:name="f18" draw:formula="316"/>
            <draw:equation draw:name="f19" draw:formula="235"/>
            <draw:equation draw:name="f20" draw:formula="248"/>
            <draw:equation draw:name="f21" draw:formula="285"/>
            <draw:equation draw:name="f22" draw:formula="183"/>
            <draw:equation draw:name="f23" draw:formula="310"/>
            <draw:equation draw:name="f24" draw:formula="151"/>
            <draw:equation draw:name="f25" draw:formula="337"/>
            <draw:equation draw:name="f26" draw:formula="119"/>
            <draw:equation draw:name="f27" draw:formula="364"/>
            <draw:equation draw:name="f28" draw:formula="89"/>
            <draw:equation draw:name="f29" draw:formula="378"/>
            <draw:equation draw:name="f30" draw:formula="74"/>
            <draw:equation draw:name="f31" draw:formula="392"/>
            <draw:equation draw:name="f32" draw:formula="58"/>
            <draw:equation draw:name="f33" draw:formula="406"/>
            <draw:equation draw:name="f34" draw:formula="44"/>
            <draw:equation draw:name="f35" draw:formula="421"/>
            <draw:equation draw:name="f36" draw:formula="29"/>
            <draw:equation draw:name="f37" draw:formula="435"/>
            <draw:equation draw:name="f38" draw:formula="15"/>
            <draw:equation draw:name="f39" draw:formula="1"/>
            <draw:equation draw:name="f40" draw:formula="434"/>
            <draw:equation draw:name="f41" draw:formula="14"/>
            <draw:equation draw:name="f42" draw:formula="420"/>
            <draw:equation draw:name="f43" draw:formula="28"/>
            <draw:equation draw:name="f44" draw:formula="405"/>
            <draw:equation draw:name="f45" draw:formula="43"/>
            <draw:equation draw:name="f46" draw:formula="391"/>
            <draw:equation draw:name="f47" draw:formula="57"/>
            <draw:equation draw:name="f48" draw:formula="377"/>
            <draw:equation draw:name="f49" draw:formula="72"/>
            <draw:equation draw:name="f50" draw:formula="363"/>
            <draw:equation draw:name="f51" draw:formula="88"/>
            <draw:equation draw:name="f52" draw:formula="335"/>
            <draw:equation draw:name="f53" draw:formula="118"/>
            <draw:equation draw:name="f54" draw:formula="308"/>
            <draw:equation draw:name="f55" draw:formula="283"/>
            <draw:equation draw:name="f56" draw:formula="181"/>
            <draw:equation draw:name="f57" draw:formula="232"/>
            <draw:equation draw:name="f58" draw:formula="246"/>
            <draw:equation draw:name="f59" draw:formula="185"/>
            <draw:equation draw:name="f60" draw:formula="314"/>
            <draw:equation draw:name="f61" draw:formula="145"/>
            <draw:equation draw:name="f62" draw:formula="386"/>
            <draw:equation draw:name="f63" draw:formula="104"/>
            <draw:equation draw:name="f64" draw:formula="457"/>
            <draw:equation draw:name="f65" draw:formula="70"/>
            <draw:equation draw:name="f66" draw:formula="533"/>
            <draw:equation draw:name="f67" draw:formula="45"/>
            <draw:equation draw:name="f68" draw:formula="611"/>
            <draw:equation draw:name="f69" draw:formula="19"/>
            <draw:equation draw:name="f70" draw:formula="690"/>
            <draw:equation draw:name="f71" draw:formula="3"/>
            <draw:equation draw:name="f72" draw:formula="771"/>
            <draw:equation draw:name="f73" draw:formula="856"/>
            <draw:equation draw:name="f74" draw:formula="857"/>
            <draw:equation draw:name="f75" draw:formula="859"/>
            <draw:equation draw:name="f76" draw:formula="2"/>
            <draw:equation draw:name="f77" draw:formula="865"/>
            <draw:equation draw:name="f78" draw:formula="4"/>
            <draw:equation draw:name="f79" draw:formula="872"/>
            <draw:equation draw:name="f80" draw:formula="870"/>
            <draw:equation draw:name="f81" draw:formula="862"/>
            <draw:equation draw:name="f82" draw:formula="?f2 - ?f0"/>
            <draw:equation draw:name="f83" draw:formula="?f1 - ?f0"/>
            <draw:equation draw:name="f84" draw:formula="?f83 / 450"/>
            <draw:equation draw:name="f85" draw:formula="?f82 / 878"/>
            <draw:equation draw:name="f86" draw:formula="0 / ?f84"/>
            <draw:equation draw:name="f87" draw:formula="?f1 / ?f84"/>
            <draw:equation draw:name="f88" draw:formula="0 / ?f85"/>
            <draw:equation draw:name="f89" draw:formula="?f2 / ?f85"/>
          </draw:enhanced-geometry>
        </draw:custom-shape>
        <draw:custom-shape svg:x="1.00891in" svg:y="7.14118in" svg:width="0.17733in" svg:height="0.36892in" draw:id="id519" draw:layer="Master1-bg" draw:style-name="a1526" draw:name="Freeform 20">
          <svg:desc/>
          <text:p text:style-name="a1525" text:class-names="" text:cond-style-name=""><text:span text:style-name="a1524" text:class-names=""/></text:p>
          <draw:enhanced-geometry xmlns:dr3d="urn:oasis:names:tc:opendocument:xmlns:dr3d:1.0" draw:type="non-primitive" svg:viewBox="0 0 35 73" draw:enhanced-path="M ?f0 ?f0 C ?f3 ?f4 ?f5 ?f6 ?f7 ?f2 ?f1 ?f2 ?f1 ?f2 ?f1 ?f2 ?f8 ?f6 ?f9 ?f4 ?f0 ?f0 Z N" draw:text-areas="?f14 ?f16 ?f15 ?f17">
            <draw:equation draw:name="f0" draw:formula="0"/>
            <draw:equation draw:name="f1" draw:formula="35"/>
            <draw:equation draw:name="f2" draw:formula="73"/>
            <draw:equation draw:name="f3" draw:formula="7"/>
            <draw:equation draw:name="f4" draw:formula="24"/>
            <draw:equation draw:name="f5" draw:formula="16"/>
            <draw:equation draw:name="f6" draw:formula="49"/>
            <draw:equation draw:name="f7" draw:formula="26"/>
            <draw:equation draw:name="f8" draw:formula="23"/>
            <draw:equation draw:name="f9" draw:formula="11"/>
            <draw:equation draw:name="f10" draw:formula="?f2 - ?f0"/>
            <draw:equation draw:name="f11" draw:formula="?f1 - ?f0"/>
            <draw:equation draw:name="f12" draw:formula="?f11 / 35"/>
            <draw:equation draw:name="f13" draw:formula="?f10 / 73"/>
            <draw:equation draw:name="f14" draw:formula="0 / ?f12"/>
            <draw:equation draw:name="f15" draw:formula="?f1 / ?f12"/>
            <draw:equation draw:name="f16" draw:formula="0 / ?f13"/>
            <draw:equation draw:name="f17" draw:formula="?f2 / ?f13"/>
          </draw:enhanced-geometry>
        </draw:custom-shape>
        <draw:custom-shape svg:x="0.84178in" svg:y="5.86118in" svg:width="0.04076in" svg:height="0.24255in" draw:id="id520" draw:layer="Master1-bg" draw:style-name="a1529" draw:name="Freeform 21">
          <svg:desc/>
          <text:p text:style-name="a1528" text:class-names="" text:cond-style-name=""><text:span text:style-name="a1527" text:class-names=""/></text:p>
          <draw:enhanced-geometry xmlns:dr3d="urn:oasis:names:tc:opendocument:xmlns:dr3d:1.0" draw:type="non-primitive" svg:viewBox="0 0 8 48" draw:enhanced-path="M ?f3 ?f4 C ?f3 ?f5 ?f1 ?f6 ?f1 ?f2 ?f1 ?f7 ?f1 ?f8 ?f1 ?f9 ?f10 ?f11 ?f12 ?f13 ?f14 ?f0 ?f0 ?f15 ?f0 ?f16 ?f0 ?f17 ?f18 ?f19 ?f10 ?f7 ?f3 ?f4 Z N" draw:text-areas="?f24 ?f26 ?f25 ?f27">
            <draw:equation draw:name="f0" draw:formula="0"/>
            <draw:equation draw:name="f1" draw:formula="8"/>
            <draw:equation draw:name="f2" draw:formula="48"/>
            <draw:equation draw:name="f3" draw:formula="7"/>
            <draw:equation draw:name="f4" draw:formula="44"/>
            <draw:equation draw:name="f5" draw:formula="46"/>
            <draw:equation draw:name="f6" draw:formula="47"/>
            <draw:equation draw:name="f7" draw:formula="38"/>
            <draw:equation draw:name="f8" draw:formula="29"/>
            <draw:equation draw:name="f9" draw:formula="19"/>
            <draw:equation draw:name="f10" draw:formula="5"/>
            <draw:equation draw:name="f11" draw:formula="13"/>
            <draw:equation draw:name="f12" draw:formula="3"/>
            <draw:equation draw:name="f13" draw:formula="6"/>
            <draw:equation draw:name="f14" draw:formula="1"/>
            <draw:equation draw:name="f15" draw:formula="9"/>
            <draw:equation draw:name="f16" draw:formula="17"/>
            <draw:equation draw:name="f17" draw:formula="26"/>
            <draw:equation draw:name="f18" draw:formula="2"/>
            <draw:equation draw:name="f19" draw:formula="32"/>
            <draw:equation draw:name="f20" draw:formula="?f2 - ?f0"/>
            <draw:equation draw:name="f21" draw:formula="?f1 - ?f0"/>
            <draw:equation draw:name="f22" draw:formula="?f21 / 8"/>
            <draw:equation draw:name="f23" draw:formula="?f20 / 48"/>
            <draw:equation draw:name="f24" draw:formula="0 / ?f22"/>
            <draw:equation draw:name="f25" draw:formula="?f1 / ?f22"/>
            <draw:equation draw:name="f26" draw:formula="0 / ?f23"/>
            <draw:equation draw:name="f27" draw:formula="?f2 / ?f23"/>
          </draw:enhanced-geometry>
        </draw:custom-shape>
        <draw:custom-shape svg:x="0.92942in" svg:y="6.82933in" svg:width="0.26089in" svg:height="0.68076in" draw:id="id521" draw:layer="Master1-bg" draw:style-name="a1532" draw:name="Freeform 22">
          <svg:desc/>
          <text:p text:style-name="a1531" text:class-names="" text:cond-style-name=""><text:span text:style-name="a1530" text:class-names=""/></text:p>
          <draw:enhanced-geometry xmlns:dr3d="urn:oasis:names:tc:opendocument:xmlns:dr3d:1.0" draw:type="non-primitive" svg:viewBox="0 0 52 135" draw:enhanced-path="M ?f3 ?f4 C ?f5 ?f6 ?f7 ?f8 ?f0 ?f0 ?f9 ?f10 ?f3 ?f11 ?f6 ?f12 ?f13 ?f14 ?f15 ?f16 ?f10 ?f17 ?f18 ?f19 ?f20 ?f21 ?f22 ?f2 ?f1 ?f2 ?f1 ?f2 ?f1 ?f2 ?f23 ?f24 ?f11 ?f25 ?f26 ?f27 ?f4 ?f28 ?f13 ?f29 ?f3 ?f4 Z N" draw:text-areas="?f34 ?f36 ?f35 ?f37">
            <draw:equation draw:name="f0" draw:formula="0"/>
            <draw:equation draw:name="f1" draw:formula="52"/>
            <draw:equation draw:name="f2" draw:formula="135"/>
            <draw:equation draw:name="f3" draw:formula="7"/>
            <draw:equation draw:name="f4" draw:formula="18"/>
            <draw:equation draw:name="f5" draw:formula="5"/>
            <draw:equation draw:name="f6" draw:formula="12"/>
            <draw:equation draw:name="f7" draw:formula="2"/>
            <draw:equation draw:name="f8" draw:formula="6"/>
            <draw:equation draw:name="f9" draw:formula="3"/>
            <draw:equation draw:name="f10" draw:formula="16"/>
            <draw:equation draw:name="f11" draw:formula="32"/>
            <draw:equation draw:name="f12" draw:formula="48"/>
            <draw:equation draw:name="f13" draw:formula="13"/>
            <draw:equation draw:name="f14" draw:formula="53"/>
            <draw:equation draw:name="f15" draw:formula="14"/>
            <draw:equation draw:name="f16" draw:formula="57"/>
            <draw:equation draw:name="f17" draw:formula="62"/>
            <draw:equation draw:name="f18" draw:formula="27"/>
            <draw:equation draw:name="f19" draw:formula="86"/>
            <draw:equation draw:name="f20" draw:formula="39"/>
            <draw:equation draw:name="f21" draw:formula="111"/>
            <draw:equation draw:name="f22" draw:formula="51"/>
            <draw:equation draw:name="f23" draw:formula="41"/>
            <draw:equation draw:name="f24" draw:formula="109"/>
            <draw:equation draw:name="f25" draw:formula="83"/>
            <draw:equation draw:name="f26" draw:formula="24"/>
            <draw:equation draw:name="f27" draw:formula="56"/>
            <draw:equation draw:name="f28" draw:formula="43"/>
            <draw:equation draw:name="f29" draw:formula="31"/>
            <draw:equation draw:name="f30" draw:formula="?f2 - ?f0"/>
            <draw:equation draw:name="f31" draw:formula="?f1 - ?f0"/>
            <draw:equation draw:name="f32" draw:formula="?f31 / 52"/>
            <draw:equation draw:name="f33" draw:formula="?f30 / 135"/>
            <draw:equation draw:name="f34" draw:formula="0 / ?f32"/>
            <draw:equation draw:name="f35" draw:formula="?f1 / ?f32"/>
            <draw:equation draw:name="f36" draw:formula="0 / ?f33"/>
            <draw:equation draw:name="f37" draw:formula="?f2 / ?f33"/>
          </draw:enhanced-geometry>
        </draw:custom-shape>
      </draw:g>
      <draw:g draw:name="Group 9" draw:id="id493">
        <svg:desc/>
        <draw:custom-shape svg:x="0.02977in" svg:y="-0.00086in" svg:width="0.5406in" svg:height="4.81304in" draw:id="id498" draw:layer="Master1-bg" draw:style-name="a1463" draw:name="Freeform 27">
          <svg:desc/>
          <text:p text:style-name="a1462" text:class-names="" text:cond-style-name=""><text:span text:style-name="a1461" text:class-names=""/></text:p>
          <draw:enhanced-geometry xmlns:dr3d="urn:oasis:names:tc:opendocument:xmlns:dr3d:1.0" draw:type="non-primitive" svg:viewBox="0 0 103 920" draw:enhanced-path="M ?f3 ?f4 C ?f5 ?f6 ?f7 ?f8 ?f9 ?f10 ?f11 ?f12 ?f13 ?f14 ?f15 ?f16 ?f17 ?f18 ?f19 ?f20 ?f21 ?f22 ?f23 ?f24 ?f1 ?f25 ?f1 ?f2 ?f23 ?f26 ?f27 ?f28 ?f29 ?f30 ?f29 ?f31 ?f29 ?f32 ?f29 ?f33 ?f34 ?f35 ?f36 ?f37 ?f38 ?f39 ?f40 ?f41 ?f42 ?f12 ?f43 ?f44 ?f45 ?f46 ?f47 ?f6 ?f48 ?f49 ?f3 ?f50 ?f51 ?f52 ?f53 ?f54 ?f55 ?f56 ?f57 ?f58 ?f57 ?f0 ?f0 ?f0 ?f0 ?f0 ?f0 ?f0 ?f0 ?f58 ?f57 ?f56 ?f57 ?f54 ?f53 ?f52 ?f59 ?f50 ?f3 ?f4 Z N" draw:text-areas="?f64 ?f66 ?f65 ?f67">
            <draw:equation draw:name="f0" draw:formula="0"/>
            <draw:equation draw:name="f1" draw:formula="103"/>
            <draw:equation draw:name="f2" draw:formula="920"/>
            <draw:equation draw:name="f3" draw:formula="7"/>
            <draw:equation draw:name="f4" draw:formula="210"/>
            <draw:equation draw:name="f5" draw:formula="11"/>
            <draw:equation draw:name="f6" draw:formula="288"/>
            <draw:equation draw:name="f7" draw:formula="17"/>
            <draw:equation draw:name="f8" draw:formula="367"/>
            <draw:equation draw:name="f9" draw:formula="26"/>
            <draw:equation draw:name="f10" draw:formula="445"/>
            <draw:equation draw:name="f11" draw:formula="34"/>
            <draw:equation draw:name="f12" draw:formula="523"/>
            <draw:equation draw:name="f13" draw:formula="44"/>
            <draw:equation draw:name="f14" draw:formula="601"/>
            <draw:equation draw:name="f15" draw:formula="57"/>
            <draw:equation draw:name="f16" draw:formula="679"/>
            <draw:equation draw:name="f17" draw:formula="69"/>
            <draw:equation draw:name="f18" draw:formula="757"/>
            <draw:equation draw:name="f19" draw:formula="84"/>
            <draw:equation draw:name="f20" draw:formula="834"/>
            <draw:equation draw:name="f21" draw:formula="101"/>
            <draw:equation draw:name="f22" draw:formula="911"/>
            <draw:equation draw:name="f23" draw:formula="102"/>
            <draw:equation draw:name="f24" draw:formula="914"/>
            <draw:equation draw:name="f25" draw:formula="917"/>
            <draw:equation draw:name="f26" draw:formula="905"/>
            <draw:equation draw:name="f27" draw:formula="100"/>
            <draw:equation draw:name="f28" draw:formula="889"/>
            <draw:equation draw:name="f29" draw:formula="99"/>
            <draw:equation draw:name="f30" draw:formula="874"/>
            <draw:equation draw:name="f31" draw:formula="871"/>
            <draw:equation draw:name="f32" draw:formula="868"/>
            <draw:equation draw:name="f33" draw:formula="866"/>
            <draw:equation draw:name="f34" draw:formula="85"/>
            <draw:equation draw:name="f35" draw:formula="803"/>
            <draw:equation draw:name="f36" draw:formula="73"/>
            <draw:equation draw:name="f37" draw:formula="741"/>
            <draw:equation draw:name="f38" draw:formula="63"/>
            <draw:equation draw:name="f39" draw:formula="678"/>
            <draw:equation draw:name="f40" draw:formula="50"/>
            <draw:equation draw:name="f41" draw:formula="600"/>
            <draw:equation draw:name="f42" draw:formula="39"/>
            <draw:equation draw:name="f43" draw:formula="30"/>
            <draw:equation draw:name="f44" draw:formula="444"/>
            <draw:equation draw:name="f45" draw:formula="21"/>
            <draw:equation draw:name="f46" draw:formula="366"/>
            <draw:equation draw:name="f47" draw:formula="14"/>
            <draw:equation draw:name="f48" draw:formula="9"/>
            <draw:equation draw:name="f49" draw:formula="209"/>
            <draw:equation draw:name="f50" draw:formula="170"/>
            <draw:equation draw:name="f51" draw:formula="5"/>
            <draw:equation draw:name="f52" draw:formula="131"/>
            <draw:equation draw:name="f53" draw:formula="3"/>
            <draw:equation draw:name="f54" draw:formula="92"/>
            <draw:equation draw:name="f55" draw:formula="2"/>
            <draw:equation draw:name="f56" draw:formula="61"/>
            <draw:equation draw:name="f57" draw:formula="1"/>
            <draw:equation draw:name="f58" draw:formula="31"/>
            <draw:equation draw:name="f59" draw:formula="4"/>
            <draw:equation draw:name="f60" draw:formula="?f2 - ?f0"/>
            <draw:equation draw:name="f61" draw:formula="?f1 - ?f0"/>
            <draw:equation draw:name="f62" draw:formula="?f61 / 103"/>
            <draw:equation draw:name="f63" draw:formula="?f60 / 920"/>
            <draw:equation draw:name="f64" draw:formula="0 / ?f62"/>
            <draw:equation draw:name="f65" draw:formula="?f1 / ?f62"/>
            <draw:equation draw:name="f66" draw:formula="0 / ?f63"/>
            <draw:equation draw:name="f67" draw:formula="?f2 / ?f63"/>
          </draw:enhanced-geometry>
        </draw:custom-shape>
        <draw:custom-shape svg:x="0.6018in" svg:y="4.72055in" svg:width="0.46308in" svg:height="1.72867in" draw:id="id499" draw:layer="Master1-bg" draw:style-name="a1466" draw:name="Freeform 28">
          <svg:desc/>
          <text:p text:style-name="a1465" text:class-names="" text:cond-style-name=""><text:span text:style-name="a1464" text:class-names=""/></text:p>
          <draw:enhanced-geometry xmlns:dr3d="urn:oasis:names:tc:opendocument:xmlns:dr3d:1.0" draw:type="non-primitive" svg:viewBox="0 0 88 330" draw:enhanced-path="M ?f3 ?f4 C ?f5 ?f6 ?f7 ?f8 ?f1 ?f2 ?f1 ?f9 ?f1 ?f10 ?f1 ?f11 ?f1 ?f12 ?f1 ?f13 ?f1 ?f14 ?f15 ?f16 ?f17 ?f18 ?f19 ?f20 ?f21 ?f22 ?f23 ?f24 ?f0 ?f0 ?f25 ?f26 ?f27 ?f28 ?f29 ?f30 ?f26 ?f31 ?f32 ?f33 ?f3 ?f4 Z N" draw:text-areas="?f38 ?f40 ?f39 ?f41">
            <draw:equation draw:name="f0" draw:formula="0"/>
            <draw:equation draw:name="f1" draw:formula="88"/>
            <draw:equation draw:name="f2" draw:formula="330"/>
            <draw:equation draw:name="f3" draw:formula="53"/>
            <draw:equation draw:name="f4" draw:formula="229"/>
            <draw:equation draw:name="f5" draw:formula="64"/>
            <draw:equation draw:name="f6" draw:formula="263"/>
            <draw:equation draw:name="f7" draw:formula="75"/>
            <draw:equation draw:name="f8" draw:formula="297"/>
            <draw:equation draw:name="f9" draw:formula="323"/>
            <draw:equation draw:name="f10" draw:formula="315"/>
            <draw:equation draw:name="f11" draw:formula="308"/>
            <draw:equation draw:name="f12" draw:formula="307"/>
            <draw:equation draw:name="f13" draw:formula="305"/>
            <draw:equation draw:name="f14" draw:formula="304"/>
            <draw:equation draw:name="f15" draw:formula="79"/>
            <draw:equation draw:name="f16" draw:formula="278"/>
            <draw:equation draw:name="f17" draw:formula="70"/>
            <draw:equation draw:name="f18" draw:formula="252"/>
            <draw:equation draw:name="f19" draw:formula="62"/>
            <draw:equation draw:name="f20" draw:formula="226"/>
            <draw:equation draw:name="f21" draw:formula="38"/>
            <draw:equation draw:name="f22" draw:formula="152"/>
            <draw:equation draw:name="f23" draw:formula="17"/>
            <draw:equation draw:name="f24" draw:formula="76"/>
            <draw:equation draw:name="f25" draw:formula="2"/>
            <draw:equation draw:name="f26" draw:formula="21"/>
            <draw:equation draw:name="f27" draw:formula="4"/>
            <draw:equation draw:name="f28" draw:formula="42"/>
            <draw:equation draw:name="f29" draw:formula="7"/>
            <draw:equation draw:name="f30" draw:formula="63"/>
            <draw:equation draw:name="f31" draw:formula="119"/>
            <draw:equation draw:name="f32" draw:formula="36"/>
            <draw:equation draw:name="f33" draw:formula="174"/>
            <draw:equation draw:name="f34" draw:formula="?f2 - ?f0"/>
            <draw:equation draw:name="f35" draw:formula="?f1 - ?f0"/>
            <draw:equation draw:name="f36" draw:formula="?f35 / 88"/>
            <draw:equation draw:name="f37" draw:formula="?f34 / 330"/>
            <draw:equation draw:name="f38" draw:formula="0 / ?f36"/>
            <draw:equation draw:name="f39" draw:formula="?f1 / ?f36"/>
            <draw:equation draw:name="f40" draw:formula="0 / ?f37"/>
            <draw:equation draw:name="f41" draw:formula="?f2 / ?f37"/>
          </draw:enhanced-geometry>
        </draw:custom-shape>
        <draw:custom-shape svg:x="1.1005in" svg:y="6.41151in" svg:width="0.47146in" svg:height="1.0833in" draw:id="id500" draw:layer="Master1-bg" draw:style-name="a1469" draw:name="Freeform 29">
          <svg:desc/>
          <text:p text:style-name="a1468" text:class-names="" text:cond-style-name=""><text:span text:style-name="a1467" text:class-names=""/></text:p>
          <draw:enhanced-geometry xmlns:dr3d="urn:oasis:names:tc:opendocument:xmlns:dr3d:1.0" draw:type="non-primitive" svg:viewBox="0 0 90 207" draw:enhanced-path="M ?f4 ?f5 C ?f6 ?f7 ?f8 ?f9 ?f1 ?f1 ?f1 ?f10 ?f1 ?f11 ?f12 ?f13 ?f14 ?f15 ?f16 ?f17 ?f18 ?f19 ?f20 ?f21 ?f22 ?f23 ?f24 ?f3 ?f2 ?f3 ?f2 ?f3 ?f2 ?f3 ?f25 ?f0 ?f26 ?f27 ?f28 ?f29 ?f30 ?f31 ?f32 ?f33 ?f4 ?f5 Z N" draw:text-areas="?f38 ?f40 ?f39 ?f41">
            <draw:equation draw:name="f0" draw:formula="180"/>
            <draw:equation draw:name="f1" draw:formula="0"/>
            <draw:equation draw:name="f2" draw:formula="90"/>
            <draw:equation draw:name="f3" draw:formula="207"/>
            <draw:equation draw:name="f4" draw:formula="6"/>
            <draw:equation draw:name="f5" draw:formula="15"/>
            <draw:equation draw:name="f6" draw:formula="4"/>
            <draw:equation draw:name="f7" draw:formula="10"/>
            <draw:equation draw:name="f8" draw:formula="2"/>
            <draw:equation draw:name="f9" draw:formula="5"/>
            <draw:equation draw:name="f10" draw:formula="9"/>
            <draw:equation draw:name="f11" draw:formula="19"/>
            <draw:equation draw:name="f12" draw:formula="1"/>
            <draw:equation draw:name="f13" draw:formula="29"/>
            <draw:equation draw:name="f14" draw:formula="14"/>
            <draw:equation draw:name="f15" draw:formula="62"/>
            <draw:equation draw:name="f16" draw:formula="27"/>
            <draw:equation draw:name="f17" draw:formula="95"/>
            <draw:equation draw:name="f18" draw:formula="42"/>
            <draw:equation draw:name="f19" draw:formula="127"/>
            <draw:equation draw:name="f20" draw:formula="54"/>
            <draw:equation draw:name="f21" draw:formula="154"/>
            <draw:equation draw:name="f22" draw:formula="67"/>
            <draw:equation draw:name="f23" draw:formula="181"/>
            <draw:equation draw:name="f24" draw:formula="80"/>
            <draw:equation draw:name="f25" draw:formula="76"/>
            <draw:equation draw:name="f26" draw:formula="63"/>
            <draw:equation draw:name="f27" draw:formula="152"/>
            <draw:equation draw:name="f28" draw:formula="50"/>
            <draw:equation draw:name="f29" draw:formula="123"/>
            <draw:equation draw:name="f30" draw:formula="34"/>
            <draw:equation draw:name="f31" draw:formula="88"/>
            <draw:equation draw:name="f32" draw:formula="20"/>
            <draw:equation draw:name="f33" draw:formula="51"/>
            <draw:equation draw:name="f34" draw:formula="?f3 - ?f1"/>
            <draw:equation draw:name="f35" draw:formula="?f2 - ?f1"/>
            <draw:equation draw:name="f36" draw:formula="?f35 / 90"/>
            <draw:equation draw:name="f37" draw:formula="?f34 / 207"/>
            <draw:equation draw:name="f38" draw:formula="0 / ?f36"/>
            <draw:equation draw:name="f39" draw:formula="?f2 / ?f36"/>
            <draw:equation draw:name="f40" draw:formula="0 / ?f37"/>
            <draw:equation draw:name="f41" draw:formula="?f3 / ?f37"/>
          </draw:enhanced-geometry>
        </draw:custom-shape>
        <draw:custom-shape svg:x="0.57037in" svg:y="4.77294in" svg:width="0.60346in" svg:height="2.44528in" draw:id="id501" draw:layer="Master1-bg" draw:style-name="a1472" draw:name="Freeform 30">
          <svg:desc/>
          <text:p text:style-name="a1471" text:class-names="" text:cond-style-name=""><text:span text:style-name="a1470" text:class-names=""/></text:p>
          <draw:enhanced-geometry xmlns:dr3d="urn:oasis:names:tc:opendocument:xmlns:dr3d:1.0" draw:type="non-primitive" svg:viewBox="0 0 115 467" draw:enhanced-path="M ?f3 ?f4 C ?f5 ?f6 ?f7 ?f8 ?f9 ?f10 ?f11 ?f12 ?f13 ?f14 ?f15 ?f16 ?f17 ?f18 ?f19 ?f20 ?f21 ?f22 ?f23 ?f24 ?f25 ?f26 ?f0 ?f0 ?f27 ?f28 ?f29 ?f30 ?f31 ?f32 ?f33 ?f34 ?f35 ?f36 ?f37 ?f38 ?f39 ?f40 ?f41 ?f42 ?f43 ?f44 ?f45 ?f46 ?f47 ?f48 ?f1 ?f2 ?f49 ?f50 ?f51 ?f52 ?f53 ?f48 ?f54 ?f55 ?f56 ?f57 ?f3 ?f4 Z N" draw:text-areas="?f62 ?f64 ?f63 ?f65">
            <draw:equation draw:name="f0" draw:formula="0"/>
            <draw:equation draw:name="f1" draw:formula="115"/>
            <draw:equation draw:name="f2" draw:formula="467"/>
            <draw:equation draw:name="f3" draw:formula="101"/>
            <draw:equation draw:name="f4" draw:formula="409"/>
            <draw:equation draw:name="f5" draw:formula="93"/>
            <draw:equation draw:name="f6" draw:formula="388"/>
            <draw:equation draw:name="f7" draw:formula="85"/>
            <draw:equation draw:name="f8" draw:formula="366"/>
            <draw:equation draw:name="f9" draw:formula="78"/>
            <draw:equation draw:name="f10" draw:formula="344"/>
            <draw:equation draw:name="f11" draw:formula="57"/>
            <draw:equation draw:name="f12" draw:formula="281"/>
            <draw:equation draw:name="f13" draw:formula="41"/>
            <draw:equation draw:name="f14" draw:formula="216"/>
            <draw:equation draw:name="f15" draw:formula="29"/>
            <draw:equation draw:name="f16" draw:formula="151"/>
            <draw:equation draw:name="f17" draw:formula="22"/>
            <draw:equation draw:name="f18" draw:formula="119"/>
            <draw:equation draw:name="f19" draw:formula="17"/>
            <draw:equation draw:name="f20" draw:formula="86"/>
            <draw:equation draw:name="f21" draw:formula="13"/>
            <draw:equation draw:name="f22" draw:formula="53"/>
            <draw:equation draw:name="f23" draw:formula="9"/>
            <draw:equation draw:name="f24" draw:formula="35"/>
            <draw:equation draw:name="f25" draw:formula="4"/>
            <draw:equation draw:name="f26" draw:formula="18"/>
            <draw:equation draw:name="f27" draw:formula="5"/>
            <draw:equation draw:name="f28" draw:formula="51"/>
            <draw:equation draw:name="f29" draw:formula="12"/>
            <draw:equation draw:name="f30" draw:formula="102"/>
            <draw:equation draw:name="f31" draw:formula="21"/>
            <draw:equation draw:name="f32" draw:formula="152"/>
            <draw:equation draw:name="f33" draw:formula="33"/>
            <draw:equation draw:name="f34" draw:formula="218"/>
            <draw:equation draw:name="f35" draw:formula="49"/>
            <draw:equation draw:name="f36" draw:formula="283"/>
            <draw:equation draw:name="f37" draw:formula="69"/>
            <draw:equation draw:name="f38" draw:formula="347"/>
            <draw:equation draw:name="f39" draw:formula="79"/>
            <draw:equation draw:name="f40" draw:formula="378"/>
            <draw:equation draw:name="f41" draw:formula="90"/>
            <draw:equation draw:name="f42" draw:formula="410"/>
            <draw:equation draw:name="f43" draw:formula="103"/>
            <draw:equation draw:name="f44" draw:formula="441"/>
            <draw:equation draw:name="f45" draw:formula="107"/>
            <draw:equation draw:name="f46" draw:formula="449"/>
            <draw:equation draw:name="f47" draw:formula="111"/>
            <draw:equation draw:name="f48" draw:formula="458"/>
            <draw:equation draw:name="f49" draw:formula="114"/>
            <draw:equation draw:name="f50" draw:formula="464"/>
            <draw:equation draw:name="f51" draw:formula="113"/>
            <draw:equation draw:name="f52" draw:formula="461"/>
            <draw:equation draw:name="f53" draw:formula="112"/>
            <draw:equation draw:name="f54" draw:formula="108"/>
            <draw:equation draw:name="f55" draw:formula="442"/>
            <draw:equation draw:name="f56" draw:formula="104"/>
            <draw:equation draw:name="f57" draw:formula="425"/>
            <draw:equation draw:name="f58" draw:formula="?f2 - ?f0"/>
            <draw:equation draw:name="f59" draw:formula="?f1 - ?f0"/>
            <draw:equation draw:name="f60" draw:formula="?f59 / 115"/>
            <draw:equation draw:name="f61" draw:formula="?f58 / 467"/>
            <draw:equation draw:name="f62" draw:formula="0 / ?f60"/>
            <draw:equation draw:name="f63" draw:formula="?f1 / ?f60"/>
            <draw:equation draw:name="f64" draw:formula="0 / ?f61"/>
            <draw:equation draw:name="f65" draw:formula="?f2 / ?f61"/>
          </draw:enhanced-geometry>
        </draw:custom-shape>
        <draw:custom-shape svg:x="0.5117in" svg:y="1.40988in" svg:width="0.19068in" svg:height="3.31067in" draw:id="id502" draw:layer="Master1-bg" draw:style-name="a1475" draw:name="Freeform 31">
          <svg:desc/>
          <text:p text:style-name="a1474" text:class-names="" text:cond-style-name=""><text:span text:style-name="a1473" text:class-names=""/></text:p>
          <draw:enhanced-geometry xmlns:dr3d="urn:oasis:names:tc:opendocument:xmlns:dr3d:1.0" draw:type="non-primitive" svg:viewBox="0 0 36 633" draw:enhanced-path="M ?f3 ?f2 C ?f4 ?f5 ?f6 ?f7 ?f8 ?f9 ?f10 ?f11 ?f12 ?f13 ?f12 ?f14 ?f12 ?f15 ?f10 ?f16 ?f8 ?f17 ?f4 ?f18 ?f19 ?f20 ?f21 ?f22 ?f23 ?f24 ?f25 ?f26 ?f1 ?f0 ?f27 ?f0 ?f27 ?f0 ?f27 ?f0 ?f28 ?f26 ?f29 ?f24 ?f30 ?f22 ?f31 ?f20 ?f8 ?f18 ?f32 ?f17 ?f33 ?f34 ?f35 ?f15 ?f35 ?f14 ?f0 ?f36 ?f37 ?f38 ?f39 ?f40 ?f32 ?f41 ?f8 ?f42 ?f31 ?f43 ?f31 ?f43 ?f3 ?f2 ?f3 ?f2 Z N" draw:text-areas="?f48 ?f50 ?f49 ?f51">
            <draw:equation draw:name="f0" draw:formula="0"/>
            <draw:equation draw:name="f1" draw:formula="36"/>
            <draw:equation draw:name="f2" draw:formula="633"/>
            <draw:equation draw:name="f3" draw:formula="17"/>
            <draw:equation draw:name="f4" draw:formula="15"/>
            <draw:equation draw:name="f5" draw:formula="621"/>
            <draw:equation draw:name="f6" draw:formula="14"/>
            <draw:equation draw:name="f7" draw:formula="609"/>
            <draw:equation draw:name="f8" draw:formula="13"/>
            <draw:equation draw:name="f9" draw:formula="597"/>
            <draw:equation draw:name="f10" draw:formula="8"/>
            <draw:equation draw:name="f11" draw:formula="530"/>
            <draw:equation draw:name="f12" draw:formula="5"/>
            <draw:equation draw:name="f13" draw:formula="464"/>
            <draw:equation draw:name="f14" draw:formula="398"/>
            <draw:equation draw:name="f15" draw:formula="331"/>
            <draw:equation draw:name="f16" draw:formula="265"/>
            <draw:equation draw:name="f17" draw:formula="198"/>
            <draw:equation draw:name="f18" draw:formula="165"/>
            <draw:equation draw:name="f19" draw:formula="18"/>
            <draw:equation draw:name="f20" draw:formula="132"/>
            <draw:equation draw:name="f21" draw:formula="22"/>
            <draw:equation draw:name="f22" draw:formula="99"/>
            <draw:equation draw:name="f23" draw:formula="26"/>
            <draw:equation draw:name="f24" draw:formula="66"/>
            <draw:equation draw:name="f25" draw:formula="30"/>
            <draw:equation draw:name="f26" draw:formula="33"/>
            <draw:equation draw:name="f27" draw:formula="35"/>
            <draw:equation draw:name="f28" draw:formula="29"/>
            <draw:equation draw:name="f29" draw:formula="24"/>
            <draw:equation draw:name="f30" draw:formula="20"/>
            <draw:equation draw:name="f31" draw:formula="16"/>
            <draw:equation draw:name="f32" draw:formula="10"/>
            <draw:equation draw:name="f33" draw:formula="4"/>
            <draw:equation draw:name="f34" draw:formula="264"/>
            <draw:equation draw:name="f35" draw:formula="1"/>
            <draw:equation draw:name="f36" draw:formula="461"/>
            <draw:equation draw:name="f37" draw:formula="2"/>
            <draw:equation draw:name="f38" draw:formula="525"/>
            <draw:equation draw:name="f39" draw:formula="7"/>
            <draw:equation draw:name="f40" draw:formula="589"/>
            <draw:equation draw:name="f41" draw:formula="603"/>
            <draw:equation draw:name="f42" draw:formula="618"/>
            <draw:equation draw:name="f43" draw:formula="632"/>
            <draw:equation draw:name="f44" draw:formula="?f2 - ?f0"/>
            <draw:equation draw:name="f45" draw:formula="?f1 - ?f0"/>
            <draw:equation draw:name="f46" draw:formula="?f45 / 36"/>
            <draw:equation draw:name="f47" draw:formula="?f44 / 633"/>
            <draw:equation draw:name="f48" draw:formula="0 / ?f46"/>
            <draw:equation draw:name="f49" draw:formula="?f1 / ?f46"/>
            <draw:equation draw:name="f50" draw:formula="0 / ?f47"/>
            <draw:equation draw:name="f51" draw:formula="?f2 / ?f47"/>
          </draw:enhanced-geometry>
        </draw:custom-shape>
        <draw:custom-shape svg:x="1.21574in" svg:y="7.18679in" svg:width="0.14668in" svg:height="0.30802in" draw:id="id503" draw:layer="Master1-bg" draw:style-name="a1478" draw:name="Freeform 32">
          <svg:desc/>
          <text:p text:style-name="a1477" text:class-names="" text:cond-style-name=""><text:span text:style-name="a1476" text:class-names=""/></text:p>
          <draw:enhanced-geometry xmlns:dr3d="urn:oasis:names:tc:opendocument:xmlns:dr3d:1.0" draw:type="non-primitive" svg:viewBox="0 0 28 59" draw:enhanced-path="M ?f3 ?f2 C ?f1 ?f2 ?f1 ?f2 ?f1 ?f2 ?f4 ?f5 ?f6 ?f7 ?f0 ?f0 ?f8 ?f7 ?f9 ?f5 ?f3 ?f2 Z N" draw:text-areas="?f14 ?f16 ?f15 ?f17">
            <draw:equation draw:name="f0" draw:formula="0"/>
            <draw:equation draw:name="f1" draw:formula="28"/>
            <draw:equation draw:name="f2" draw:formula="59"/>
            <draw:equation draw:name="f3" draw:formula="22"/>
            <draw:equation draw:name="f4" draw:formula="18"/>
            <draw:equation draw:name="f5" draw:formula="40"/>
            <draw:equation draw:name="f6" draw:formula="9"/>
            <draw:equation draw:name="f7" draw:formula="20"/>
            <draw:equation draw:name="f8" draw:formula="6"/>
            <draw:equation draw:name="f9" draw:formula="13"/>
            <draw:equation draw:name="f10" draw:formula="?f2 - ?f0"/>
            <draw:equation draw:name="f11" draw:formula="?f1 - ?f0"/>
            <draw:equation draw:name="f12" draw:formula="?f11 / 28"/>
            <draw:equation draw:name="f13" draw:formula="?f10 / 59"/>
            <draw:equation draw:name="f14" draw:formula="0 / ?f12"/>
            <draw:equation draw:name="f15" draw:formula="?f1 / ?f12"/>
            <draw:equation draw:name="f16" draw:formula="0 / ?f13"/>
            <draw:equation draw:name="f17" draw:formula="?f2 / ?f13"/>
          </draw:enhanced-geometry>
        </draw:custom-shape>
        <draw:custom-shape svg:x="0.54942in" svg:y="4.49216in" svg:width="0.0901in" svg:height="0.55946in" draw:id="id504" draw:layer="Master1-bg" draw:style-name="a1481" draw:name="Freeform 33">
          <svg:desc/>
          <text:p text:style-name="a1480" text:class-names="" text:cond-style-name=""><text:span text:style-name="a1479" text:class-names=""/></text:p>
          <draw:enhanced-geometry xmlns:dr3d="urn:oasis:names:tc:opendocument:xmlns:dr3d:1.0" draw:type="non-primitive" svg:viewBox="0 0 17 107" draw:enhanced-path="M ?f3 ?f4 C ?f5 ?f6 ?f7 ?f8 ?f1 ?f2 ?f9 ?f10 ?f11 ?f12 ?f13 ?f14 ?f13 ?f14 ?f15 ?f16 ?f15 ?f16 ?f17 ?f18 ?f19 ?f9 ?f0 ?f0 ?f0 ?f20 ?f0 ?f21 ?f0 ?f5 ?f22 ?f23 ?f19 ?f24 ?f3 ?f4 Z N" draw:text-areas="?f29 ?f31 ?f30 ?f32">
            <draw:equation draw:name="f0" draw:formula="0"/>
            <draw:equation draw:name="f1" draw:formula="17"/>
            <draw:equation draw:name="f2" draw:formula="107"/>
            <draw:equation draw:name="f3" draw:formula="4"/>
            <draw:equation draw:name="f4" draw:formula="54"/>
            <draw:equation draw:name="f5" draw:formula="8"/>
            <draw:equation draw:name="f6" draw:formula="72"/>
            <draw:equation draw:name="f7" draw:formula="13"/>
            <draw:equation draw:name="f8" draw:formula="89"/>
            <draw:equation draw:name="f9" draw:formula="14"/>
            <draw:equation draw:name="f10" draw:formula="86"/>
            <draw:equation draw:name="f11" draw:formula="12"/>
            <draw:equation draw:name="f12" draw:formula="65"/>
            <draw:equation draw:name="f13" draw:formula="10"/>
            <draw:equation draw:name="f14" draw:formula="44"/>
            <draw:equation draw:name="f15" draw:formula="9"/>
            <draw:equation draw:name="f16" draw:formula="43"/>
            <draw:equation draw:name="f17" draw:formula="6"/>
            <draw:equation draw:name="f18" draw:formula="29"/>
            <draw:equation draw:name="f19" draw:formula="3"/>
            <draw:equation draw:name="f20" draw:formula="2"/>
            <draw:equation draw:name="f21" draw:formula="5"/>
            <draw:equation draw:name="f22" draw:formula="1"/>
            <draw:equation draw:name="f23" draw:formula="23"/>
            <draw:equation draw:name="f24" draw:formula="39"/>
            <draw:equation draw:name="f25" draw:formula="?f2 - ?f0"/>
            <draw:equation draw:name="f26" draw:formula="?f1 - ?f0"/>
            <draw:equation draw:name="f27" draw:formula="?f26 / 17"/>
            <draw:equation draw:name="f28" draw:formula="?f25 / 107"/>
            <draw:equation draw:name="f29" draw:formula="0 / ?f27"/>
            <draw:equation draw:name="f30" draw:formula="?f1 / ?f27"/>
            <draw:equation draw:name="f31" draw:formula="0 / ?f28"/>
            <draw:equation draw:name="f32" draw:formula="?f2 / ?f28"/>
          </draw:enhanced-geometry>
        </draw:custom-shape>
        <draw:custom-shape svg:x="1.06488in" svg:y="3.44029in" svg:width="1.54218in" svg:height="2.97122in" draw:id="id505" draw:layer="Master1-bg" draw:style-name="a1484" draw:name="Freeform 34">
          <svg:desc/>
          <text:p text:style-name="a1483" text:class-names="" text:cond-style-name=""><text:span text:style-name="a1482" text:class-names=""/></text:p>
          <draw:enhanced-geometry xmlns:dr3d="urn:oasis:names:tc:opendocument:xmlns:dr3d:1.0" draw:type="non-primitive" svg:viewBox="0 0 294 568" draw:enhanced-path="M ?f3 ?f4 C ?f5 ?f6 ?f7 ?f8 ?f9 ?f10 ?f11 ?f12 ?f13 ?f14 ?f15 ?f16 ?f17 ?f18 ?f19 ?f20 ?f21 ?f22 ?f23 ?f24 ?f25 ?f26 ?f27 ?f28 ?f29 ?f30 ?f31 ?f32 ?f33 ?f34 ?f35 ?f7 ?f36 ?f5 ?f1 ?f0 ?f37 ?f0 ?f37 ?f0 ?f37 ?f0 ?f38 ?f5 ?f39 ?f40 ?f41 ?f42 ?f43 ?f44 ?f45 ?f46 ?f47 ?f48 ?f49 ?f50 ?f51 ?f52 ?f53 ?f54 ?f55 ?f56 ?f57 ?f23 ?f58 ?f59 ?f60 ?f61 ?f62 ?f63 ?f64 ?f65 ?f66 ?f67 ?f68 ?f69 ?f0 ?f70 ?f68 ?f71 ?f72 ?f73 ?f74 ?f2 ?f74 ?f75 ?f74 ?f76 ?f3 ?f4 Z N" draw:text-areas="?f81 ?f83 ?f82 ?f84">
            <draw:equation draw:name="f0" draw:formula="0"/>
            <draw:equation draw:name="f1" draw:formula="294"/>
            <draw:equation draw:name="f2" draw:formula="568"/>
            <draw:equation draw:name="f3" draw:formula="8"/>
            <draw:equation draw:name="f4" draw:formula="553"/>
            <draw:equation draw:name="f5" draw:formula="9"/>
            <draw:equation draw:name="f6" draw:formula="501"/>
            <draw:equation draw:name="f7" draw:formula="19"/>
            <draw:equation draw:name="f8" draw:formula="448"/>
            <draw:equation draw:name="f9" draw:formula="35"/>
            <draw:equation draw:name="f10" draw:formula="397"/>
            <draw:equation draw:name="f11" draw:formula="51"/>
            <draw:equation draw:name="f12" draw:formula="347"/>
            <draw:equation draw:name="f13" draw:formula="73"/>
            <draw:equation draw:name="f14" draw:formula="298"/>
            <draw:equation draw:name="f15" draw:formula="99"/>
            <draw:equation draw:name="f16" draw:formula="252"/>
            <draw:equation draw:name="f17" draw:formula="124"/>
            <draw:equation draw:name="f18" draw:formula="205"/>
            <draw:equation draw:name="f19" draw:formula="154"/>
            <draw:equation draw:name="f20" draw:formula="161"/>
            <draw:equation draw:name="f21" draw:formula="187"/>
            <draw:equation draw:name="f22" draw:formula="119"/>
            <draw:equation draw:name="f23" draw:formula="203"/>
            <draw:equation draw:name="f24" draw:formula="98"/>
            <draw:equation draw:name="f25" draw:formula="220"/>
            <draw:equation draw:name="f26" draw:formula="77"/>
            <draw:equation draw:name="f27" draw:formula="238"/>
            <draw:equation draw:name="f28" draw:formula="58"/>
            <draw:equation draw:name="f29" draw:formula="247"/>
            <draw:equation draw:name="f30" draw:formula="48"/>
            <draw:equation draw:name="f31" draw:formula="256"/>
            <draw:equation draw:name="f32" draw:formula="38"/>
            <draw:equation draw:name="f33" draw:formula="265"/>
            <draw:equation draw:name="f34" draw:formula="28"/>
            <draw:equation draw:name="f35" draw:formula="274"/>
            <draw:equation draw:name="f36" draw:formula="284"/>
            <draw:equation draw:name="f37" draw:formula="293"/>
            <draw:equation draw:name="f38" draw:formula="283"/>
            <draw:equation draw:name="f39" draw:formula="273"/>
            <draw:equation draw:name="f40" draw:formula="18"/>
            <draw:equation draw:name="f41" draw:formula="264"/>
            <draw:equation draw:name="f42" draw:formula="27"/>
            <draw:equation draw:name="f43" draw:formula="255"/>
            <draw:equation draw:name="f44" draw:formula="37"/>
            <draw:equation draw:name="f45" draw:formula="246"/>
            <draw:equation draw:name="f46" draw:formula="47"/>
            <draw:equation draw:name="f47" draw:formula="237"/>
            <draw:equation draw:name="f48" draw:formula="56"/>
            <draw:equation draw:name="f49" draw:formula="218"/>
            <draw:equation draw:name="f50" draw:formula="76"/>
            <draw:equation draw:name="f51" draw:formula="201"/>
            <draw:equation draw:name="f52" draw:formula="96"/>
            <draw:equation draw:name="f53" draw:formula="185"/>
            <draw:equation draw:name="f54" draw:formula="117"/>
            <draw:equation draw:name="f55" draw:formula="151"/>
            <draw:equation draw:name="f56" draw:formula="159"/>
            <draw:equation draw:name="f57" draw:formula="121"/>
            <draw:equation draw:name="f58" draw:formula="95"/>
            <draw:equation draw:name="f59" draw:formula="249"/>
            <draw:equation draw:name="f60" draw:formula="68"/>
            <draw:equation draw:name="f61" draw:formula="296"/>
            <draw:equation draw:name="f62" draw:formula="46"/>
            <draw:equation draw:name="f63" draw:formula="345"/>
            <draw:equation draw:name="f64" draw:formula="30"/>
            <draw:equation draw:name="f65" draw:formula="396"/>
            <draw:equation draw:name="f66" draw:formula="13"/>
            <draw:equation draw:name="f67" draw:formula="445"/>
            <draw:equation draw:name="f68" draw:formula="3"/>
            <draw:equation draw:name="f69" draw:formula="497"/>
            <draw:equation draw:name="f70" draw:formula="549"/>
            <draw:equation draw:name="f71" draw:formula="555"/>
            <draw:equation draw:name="f72" draw:formula="5"/>
            <draw:equation draw:name="f73" draw:formula="561"/>
            <draw:equation draw:name="f74" draw:formula="7"/>
            <draw:equation draw:name="f75" draw:formula="563"/>
            <draw:equation draw:name="f76" draw:formula="558"/>
            <draw:equation draw:name="f77" draw:formula="?f2 - ?f0"/>
            <draw:equation draw:name="f78" draw:formula="?f1 - ?f0"/>
            <draw:equation draw:name="f79" draw:formula="?f78 / 294"/>
            <draw:equation draw:name="f80" draw:formula="?f77 / 568"/>
            <draw:equation draw:name="f81" draw:formula="0 / ?f79"/>
            <draw:equation draw:name="f82" draw:formula="?f1 / ?f79"/>
            <draw:equation draw:name="f83" draw:formula="0 / ?f80"/>
            <draw:equation draw:name="f84" draw:formula="?f2 / ?f80"/>
          </draw:enhanced-geometry>
        </draw:custom-shape>
        <draw:custom-shape svg:x="1.17383in" svg:y="7.21822in" svg:width="0.13201in" svg:height="0.27659in" draw:id="id506" draw:layer="Master1-bg" draw:style-name="a1487" draw:name="Freeform 35">
          <svg:desc/>
          <text:p text:style-name="a1486" text:class-names="" text:cond-style-name=""><text:span text:style-name="a1485" text:class-names=""/></text:p>
          <draw:enhanced-geometry xmlns:dr3d="urn:oasis:names:tc:opendocument:xmlns:dr3d:1.0" draw:type="non-primitive" svg:viewBox="0 0 25 53" draw:enhanced-path="M ?f0 ?f0 C ?f3 ?f4 ?f5 ?f6 ?f7 ?f2 ?f1 ?f2 ?f1 ?f2 ?f1 ?f2 ?f8 ?f6 ?f9 ?f4 ?f0 ?f0 Z N" draw:text-areas="?f14 ?f16 ?f15 ?f17">
            <draw:equation draw:name="f0" draw:formula="0"/>
            <draw:equation draw:name="f1" draw:formula="25"/>
            <draw:equation draw:name="f2" draw:formula="53"/>
            <draw:equation draw:name="f3" draw:formula="5"/>
            <draw:equation draw:name="f4" draw:formula="18"/>
            <draw:equation draw:name="f5" draw:formula="12"/>
            <draw:equation draw:name="f6" draw:formula="36"/>
            <draw:equation draw:name="f7" draw:formula="19"/>
            <draw:equation draw:name="f8" draw:formula="16"/>
            <draw:equation draw:name="f9" draw:formula="8"/>
            <draw:equation draw:name="f10" draw:formula="?f2 - ?f0"/>
            <draw:equation draw:name="f11" draw:formula="?f1 - ?f0"/>
            <draw:equation draw:name="f12" draw:formula="?f11 / 25"/>
            <draw:equation draw:name="f13" draw:formula="?f10 / 53"/>
            <draw:equation draw:name="f14" draw:formula="0 / ?f12"/>
            <draw:equation draw:name="f15" draw:formula="?f1 / ?f12"/>
            <draw:equation draw:name="f16" draw:formula="0 / ?f13"/>
            <draw:equation draw:name="f17" draw:formula="?f2 / ?f13"/>
          </draw:enhanced-geometry>
        </draw:custom-shape>
        <draw:custom-shape svg:x="1.06488in" svg:y="6.44922in" svg:width="0.15087in" svg:height="0.73757in" draw:id="id507" draw:layer="Master1-bg" draw:style-name="a1490" draw:name="Freeform 36">
          <svg:desc/>
          <text:p text:style-name="a1489" text:class-names="" text:cond-style-name=""><text:span text:style-name="a1488" text:class-names=""/></text:p>
          <draw:enhanced-geometry xmlns:dr3d="urn:oasis:names:tc:opendocument:xmlns:dr3d:1.0" draw:type="non-primitive" svg:viewBox="0 0 29 141" draw:enhanced-path="M ?f0 ?f0 C ?f0 ?f3 ?f4 ?f5 ?f6 ?f7 ?f8 ?f9 ?f10 ?f11 ?f12 ?f13 ?f14 ?f15 ?f16 ?f17 ?f1 ?f2 ?f18 ?f19 ?f18 ?f20 ?f21 ?f22 ?f23 ?f9 ?f24 ?f5 ?f25 ?f14 ?f6 ?f12 ?f26 ?f27 ?f28 ?f8 ?f4 ?f6 ?f29 ?f30 ?f0 ?f0 Z N" draw:text-areas="?f35 ?f37 ?f36 ?f38">
            <draw:equation draw:name="f0" draw:formula="0"/>
            <draw:equation draw:name="f1" draw:formula="29"/>
            <draw:equation draw:name="f2" draw:formula="141"/>
            <draw:equation draw:name="f3" draw:formula="30"/>
            <draw:equation draw:name="f4" draw:formula="2"/>
            <draw:equation draw:name="f5" draw:formula="60"/>
            <draw:equation draw:name="f6" draw:formula="7"/>
            <draw:equation draw:name="f7" draw:formula="89"/>
            <draw:equation draw:name="f8" draw:formula="11"/>
            <draw:equation draw:name="f9" draw:formula="98"/>
            <draw:equation draw:name="f10" draw:formula="14"/>
            <draw:equation draw:name="f11" draw:formula="108"/>
            <draw:equation draw:name="f12" draw:formula="18"/>
            <draw:equation draw:name="f13" draw:formula="117"/>
            <draw:equation draw:name="f14" draw:formula="22"/>
            <draw:equation draw:name="f15" draw:formula="125"/>
            <draw:equation draw:name="f16" draw:formula="25"/>
            <draw:equation draw:name="f17" draw:formula="133"/>
            <draw:equation draw:name="f18" draw:formula="28"/>
            <draw:equation draw:name="f19" draw:formula="139"/>
            <draw:equation draw:name="f20" draw:formula="137"/>
            <draw:equation draw:name="f21" draw:formula="27"/>
            <draw:equation draw:name="f22" draw:formula="135"/>
            <draw:equation draw:name="f23" draw:formula="16"/>
            <draw:equation draw:name="f24" draw:formula="10"/>
            <draw:equation draw:name="f25" draw:formula="8"/>
            <draw:equation draw:name="f26" draw:formula="5"/>
            <draw:equation draw:name="f27" draw:formula="15"/>
            <draw:equation draw:name="f28" draw:formula="4"/>
            <draw:equation draw:name="f29" draw:formula="1"/>
            <draw:equation draw:name="f30" draw:formula="3"/>
            <draw:equation draw:name="f31" draw:formula="?f2 - ?f0"/>
            <draw:equation draw:name="f32" draw:formula="?f1 - ?f0"/>
            <draw:equation draw:name="f33" draw:formula="?f32 / 29"/>
            <draw:equation draw:name="f34" draw:formula="?f31 / 141"/>
            <draw:equation draw:name="f35" draw:formula="0 / ?f33"/>
            <draw:equation draw:name="f36" draw:formula="?f1 / ?f33"/>
            <draw:equation draw:name="f37" draw:formula="0 / ?f34"/>
            <draw:equation draw:name="f38" draw:formula="?f2 / ?f34"/>
          </draw:enhanced-geometry>
        </draw:custom-shape>
        <draw:custom-shape svg:x="1.06488in" svg:y="6.31302in" svg:width="0.04191in" svg:height="0.24935in" draw:id="id508" draw:layer="Master1-bg" draw:style-name="a1493" draw:name="Freeform 37">
          <svg:desc/>
          <text:p text:style-name="a1492" text:class-names="" text:cond-style-name=""><text:span text:style-name="a1491" text:class-names=""/></text:p>
          <draw:enhanced-geometry xmlns:dr3d="urn:oasis:names:tc:opendocument:xmlns:dr3d:1.0" draw:type="non-primitive" svg:viewBox="0 0 8 48" draw:enhanced-path="M ?f0 ?f3 C ?f4 ?f5 ?f6 ?f7 ?f8 ?f9 ?f10 ?f11 ?f12 ?f13 ?f1 ?f2 ?f12 ?f14 ?f12 ?f15 ?f12 ?f16 ?f10 ?f17 ?f18 ?f19 ?f0 ?f0 ?f0 ?f4 ?f0 ?f18 ?f0 ?f8 ?f0 ?f20 ?f0 ?f16 ?f0 ?f3 Z N" draw:text-areas="?f25 ?f27 ?f26 ?f28">
            <draw:equation draw:name="f0" draw:formula="0"/>
            <draw:equation draw:name="f1" draw:formula="8"/>
            <draw:equation draw:name="f2" draw:formula="48"/>
            <draw:equation draw:name="f3" draw:formula="26"/>
            <draw:equation draw:name="f4" draw:formula="1"/>
            <draw:equation draw:name="f5" draw:formula="29"/>
            <draw:equation draw:name="f6" draw:formula="2"/>
            <draw:equation draw:name="f7" draw:formula="33"/>
            <draw:equation draw:name="f8" draw:formula="4"/>
            <draw:equation draw:name="f9" draw:formula="37"/>
            <draw:equation draw:name="f10" draw:formula="5"/>
            <draw:equation draw:name="f11" draw:formula="41"/>
            <draw:equation draw:name="f12" draw:formula="7"/>
            <draw:equation draw:name="f13" draw:formula="44"/>
            <draw:equation draw:name="f14" draw:formula="38"/>
            <draw:equation draw:name="f15" draw:formula="28"/>
            <draw:equation draw:name="f16" draw:formula="19"/>
            <draw:equation draw:name="f17" draw:formula="12"/>
            <draw:equation draw:name="f18" draw:formula="3"/>
            <draw:equation draw:name="f19" draw:formula="6"/>
            <draw:equation draw:name="f20" draw:formula="11"/>
            <draw:equation draw:name="f21" draw:formula="?f2 - ?f0"/>
            <draw:equation draw:name="f22" draw:formula="?f1 - ?f0"/>
            <draw:equation draw:name="f23" draw:formula="?f22 / 8"/>
            <draw:equation draw:name="f24" draw:formula="?f21 / 48"/>
            <draw:equation draw:name="f25" draw:formula="0 / ?f23"/>
            <draw:equation draw:name="f26" draw:formula="?f1 / ?f23"/>
            <draw:equation draw:name="f27" draw:formula="0 / ?f24"/>
            <draw:equation draw:name="f28" draw:formula="?f2 / ?f24"/>
          </draw:enhanced-geometry>
        </draw:custom-shape>
        <draw:custom-shape svg:x="1.1005in" svg:y="6.91439in" svg:width="0.23049in" svg:height="0.58042in" draw:id="id509" draw:layer="Master1-bg" draw:style-name="a1496" draw:name="Freeform 38">
          <svg:desc/>
          <text:p text:style-name="a1495" text:class-names="" text:cond-style-name=""><text:span text:style-name="a1494" text:class-names=""/></text:p>
          <draw:enhanced-geometry xmlns:dr3d="urn:oasis:names:tc:opendocument:xmlns:dr3d:1.0" draw:type="non-primitive" svg:viewBox="0 0 44 111" draw:enhanced-path="M ?f3 ?f4 C ?f5 ?f6 ?f7 ?f8 ?f0 ?f0 ?f9 ?f10 ?f5 ?f11 ?f3 ?f12 ?f13 ?f14 ?f15 ?f16 ?f17 ?f18 ?f19 ?f20 ?f21 ?f22 ?f23 ?f2 ?f1 ?f2 ?f1 ?f2 ?f1 ?f2 ?f24 ?f25 ?f4 ?f26 ?f19 ?f14 ?f27 ?f1 ?f28 ?f29 ?f3 ?f4 Z N" draw:text-areas="?f34 ?f36 ?f35 ?f37">
            <draw:equation draw:name="f0" draw:formula="0"/>
            <draw:equation draw:name="f1" draw:formula="44"/>
            <draw:equation draw:name="f2" draw:formula="111"/>
            <draw:equation draw:name="f3" draw:formula="11"/>
            <draw:equation draw:name="f4" draw:formula="28"/>
            <draw:equation draw:name="f5" draw:formula="7"/>
            <draw:equation draw:name="f6" draw:formula="19"/>
            <draw:equation draw:name="f7" draw:formula="4"/>
            <draw:equation draw:name="f8" draw:formula="9"/>
            <draw:equation draw:name="f9" draw:formula="3"/>
            <draw:equation draw:name="f10" draw:formula="16"/>
            <draw:equation draw:name="f11" draw:formula="33"/>
            <draw:equation draw:name="f12" draw:formula="49"/>
            <draw:equation draw:name="f13" draw:formula="12"/>
            <draw:equation draw:name="f14" draw:formula="52"/>
            <draw:equation draw:name="f15" draw:formula="13"/>
            <draw:equation draw:name="f16" draw:formula="55"/>
            <draw:equation draw:name="f17" draw:formula="14"/>
            <draw:equation draw:name="f18" draw:formula="58"/>
            <draw:equation draw:name="f19" draw:formula="22"/>
            <draw:equation draw:name="f20" draw:formula="76"/>
            <draw:equation draw:name="f21" draw:formula="30"/>
            <draw:equation draw:name="f22" draw:formula="94"/>
            <draw:equation draw:name="f23" draw:formula="39"/>
            <draw:equation draw:name="f24" draw:formula="35"/>
            <draw:equation draw:name="f25" draw:formula="92"/>
            <draw:equation draw:name="f26" draw:formula="72"/>
            <draw:equation draw:name="f27" draw:formula="18"/>
            <draw:equation draw:name="f28" draw:formula="15"/>
            <draw:equation draw:name="f29" draw:formula="36"/>
            <draw:equation draw:name="f30" draw:formula="?f2 - ?f0"/>
            <draw:equation draw:name="f31" draw:formula="?f1 - ?f0"/>
            <draw:equation draw:name="f32" draw:formula="?f31 / 44"/>
            <draw:equation draw:name="f33" draw:formula="?f30 / 111"/>
            <draw:equation draw:name="f34" draw:formula="0 / ?f32"/>
            <draw:equation draw:name="f35" draw:formula="?f1 / ?f32"/>
            <draw:equation draw:name="f36" draw:formula="0 / ?f33"/>
            <draw:equation draw:name="f37" draw:formula="?f2 / ?f33"/>
          </draw:enhanced-geometry>
        </draw:custom-shape>
      </draw:g>
      <draw:custom-shape svg:x="0in" svg:y="0in" svg:width="0.2in" svg:height="7.5in" draw:id="id494" draw:layer="Master1-bg" draw:style-name="a1451" draw:name="Rectangle 6">
        <svg:desc/>
        <text:p text:style-name="a1450" text:class-names="" text:cond-style-name=""><text:span text:style-name="a1449" text:class-names=""/></text:p>
        <draw:enhanced-geometry xmlns:dr3d="urn:oasis:names:tc:opendocument:xmlns:dr3d:1.0" draw:type="non-primitive" svg:viewBox="0 0 21600 21600" draw:enhanced-path="M 0 0 L 21600 0 21600 21600 0 21600 Z N"/>
      </draw:custom-shape>
      <draw:frame draw:id="id495" presentation:style-name="a1454" draw:name="Footer Placeholder 4" svg:x="2.8316in" svg:y="6.7102in" svg:width="8.33333in" svg:height="0.39931in" presentation:class="footer" presentation:placeholder="false">
        <draw:text-box>
          <text:p text:style-name="a1453" text:class-names="" text:cond-style-name=""><text:span text:style-name="a1452" text:class-names=""/></text:p>
        </draw:text-box>
        <svg:desc/>
      </draw:frame>
      <draw:custom-shape svg:x="-0.00458in" svg:y="0.78125in" svg:width="1.73723in" svg:height="0.55479in" draw:id="id496" draw:style-name="a1457" draw:name="Freeform 11">
        <svg:desc/>
        <text:p text:style-name="a1456" text:class-names="" text:cond-style-name=""><text:span text:style-name="a1455" text:class-names=""/></text:p>
        <draw:enhanced-geometry xmlns:dr3d="urn:oasis:names:tc:opendocument:xmlns:dr3d:1.0" draw:type="non-primitive" svg:viewBox="0 0 9248 10000" draw:enhanced-path="M ?f1 ?f3 L ?f4 ?f5 C ?f6 ?f7 ?f8 ?f9 ?f10 ?f11 ?f12 ?f0 ?f13 ?f0 ?f14 ?f0 L ?f15 ?f0 ?f0 ?f16 C ?f17 ?f18 ?f19 ?f20 ?f21 ?f2 L ?f15 ?f22 ?f14 ?f22 C ?f13 ?f22 ?f12 ?f23 ?f10 ?f23 ?f10 ?f24 ?f4 ?f24 ?f4 ?f24 L ?f1 ?f25 C ?f26 ?f27 ?f26 ?f28 ?f1 ?f3 Z N" draw:text-areas="?f33 ?f35 ?f34 ?f36" draw:mirror-vertical="true">
          <draw:equation draw:name="f0" draw:formula="0"/>
          <draw:equation draw:name="f1" draw:formula="9248"/>
          <draw:equation draw:name="f2" draw:formula="10000"/>
          <draw:equation draw:name="f3" draw:formula="4701"/>
          <draw:equation draw:name="f4" draw:formula="7915"/>
          <draw:equation draw:name="f5" draw:formula="188"/>
          <draw:equation draw:name="f6" draw:formula="7906"/>
          <draw:equation draw:name="f7" draw:formula="156"/>
          <draw:equation draw:name="f8" draw:formula="7895"/>
          <draw:equation draw:name="f9" draw:formula="126"/>
          <draw:equation draw:name="f10" draw:formula="7886"/>
          <draw:equation draw:name="f11" draw:formula="94"/>
          <draw:equation draw:name="f12" draw:formula="7859"/>
          <draw:equation draw:name="f13" draw:formula="7831"/>
          <draw:equation draw:name="f14" draw:formula="7803"/>
          <draw:equation draw:name="f15" draw:formula="7275"/>
          <draw:equation draw:name="f16" draw:formula="70"/>
          <draw:equation draw:name="f17" draw:formula="8"/>
          <draw:equation draw:name="f18" draw:formula="3380"/>
          <draw:equation draw:name="f19" draw:formula="17"/>
          <draw:equation draw:name="f20" draw:formula="6690"/>
          <draw:equation draw:name="f21" draw:formula="25"/>
          <draw:equation draw:name="f22" draw:formula="9966"/>
          <draw:equation draw:name="f23" draw:formula="9872"/>
          <draw:equation draw:name="f24" draw:formula="9778"/>
          <draw:equation draw:name="f25" draw:formula="5265"/>
          <draw:equation draw:name="f26" draw:formula="9303"/>
          <draw:equation draw:name="f27" draw:formula="5077"/>
          <draw:equation draw:name="f28" draw:formula="4889"/>
          <draw:equation draw:name="f29" draw:formula="?f2 - ?f0"/>
          <draw:equation draw:name="f30" draw:formula="?f1 - ?f0"/>
          <draw:equation draw:name="f31" draw:formula="?f30 / 9248"/>
          <draw:equation draw:name="f32" draw:formula="?f29 / 10000"/>
          <draw:equation draw:name="f33" draw:formula="?f0 / ?f31"/>
          <draw:equation draw:name="f34" draw:formula="?f1 / ?f31"/>
          <draw:equation draw:name="f35" draw:formula="?f0 / ?f32"/>
          <draw:equation draw:name="f36" draw:formula="?f2 / ?f32"/>
        </draw:enhanced-geometry>
      </draw:custom-shape>
      <draw:frame draw:id="id497" presentation:style-name="a1460" draw:name="Slide Number Placeholder 5" svg:x="0.5816in" svg:y="0.86153in" svg:width="0.85276in" svg:height="0.39931in" presentation:class="page-number" presentation:placeholder="false">
        <draw:text-box>
          <text:p text:style-name="a1459" text:class-names="" text:cond-style-name=""><text:span text:style-name="a1458" text:class-names=""><text:page-number style:num-format="1" text:fixed="false"/></text:span></text:p>
        </draw:text-box>
        <svg:desc/>
      </draw:fram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PowerPoint</meta:generator>
    <dc:title>PowerPoint Presentation</dc:title>
    <meta:initial-creator>ProdexComp</meta:initial-creator>
    <dc:creator>ProdexComp</dc:creator>
    <meta:creation-date>2014-09-12T02:13:59Z</meta:creation-date>
    <dc:date>2019-04-01T12:03:35Z</dc:date>
    <meta:template xlink:href="Wisp" xlink:type="simple"/>
    <meta:editing-cycles>612</meta:editing-cycles>
    <meta:editing-duration>PT7140S</meta:editing-duration>
    <meta:document-statistic meta:paragraph-count="69" meta:word-count="329"/>
  </office:meta>
</office:document-meta>
</file>